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AE000000D563064738.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style:font-name="Comic Sans MS" fo:font-size="10pt" officeooo:paragraph-rsid="00302047" style:font-size-asian="10pt" style:font-name-complex="Comic Sans MS" style:font-size-complex="10pt"/>
    </style:style>
    <style:style style:name="P2" style:family="paragraph" style:parent-style-name="Standard">
      <style:paragraph-properties fo:text-align="justify" style:justify-single-word="false"/>
      <style:text-properties style:font-name="Comic Sans MS" fo:font-size="10pt" officeooo:paragraph-rsid="001fea20" style:font-size-asian="10pt" style:font-name-complex="Comic Sans MS" style:font-size-complex="10pt"/>
    </style:style>
    <style:style style:name="P3"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4" style:family="paragraph" style:parent-style-name="Standard">
      <style:paragraph-properties fo:text-align="justify" style:justify-single-word="false"/>
      <style:text-properties style:font-name="Comic Sans MS" fo:font-size="10pt" officeooo:rsid="003b08c6" officeooo:paragraph-rsid="003b08c6" style:font-size-asian="10pt" style:font-name-complex="Comic Sans MS" style:font-size-complex="10pt"/>
    </style:style>
    <style:style style:name="P5" style:family="paragraph" style:parent-style-name="Standard">
      <style:paragraph-properties fo:text-align="center" style:justify-single-word="false"/>
      <style:text-properties style:font-name="Comic Sans MS" fo:font-size="10pt" officeooo:paragraph-rsid="001fea20" style:font-size-asian="10pt" style:font-name-complex="Comic Sans MS" style:font-size-complex="10pt"/>
    </style:style>
    <style:style style:name="P6" style:family="paragraph" style:parent-style-name="Standard">
      <style:paragraph-properties fo:text-align="center" style:justify-single-word="false"/>
      <style:text-properties style:font-name="Comic Sans MS" fo:font-size="10pt" fo:font-weight="bold" officeooo:paragraph-rsid="001fea20" style:font-size-asian="10pt" style:font-weight-asian="bold" style:font-name-complex="Comic Sans MS" style:font-size-complex="10pt"/>
    </style:style>
    <style:style style:name="P7" style:family="paragraph" style:parent-style-name="Standard">
      <style:paragraph-properties fo:text-align="center" style:justify-single-word="false"/>
      <style:text-properties style:font-name="Comic Sans MS" fo:font-size="10pt" fo:font-weight="bold" officeooo:paragraph-rsid="0044a49a" style:font-size-asian="10pt" style:font-weight-asian="bold" style:font-name-complex="Comic Sans MS" style:font-size-complex="10pt"/>
    </style:style>
    <style:style style:name="P8" style:family="paragraph" style:parent-style-name="Standard">
      <style:paragraph-properties fo:text-align="justify" style:justify-single-word="false"/>
      <style:text-properties style:font-name="Comic Sans MS" fo:font-size="10pt" style:text-underline-style="none" officeooo:rsid="002ae2f5" officeooo:paragraph-rsid="001fea20" style:font-size-asian="10pt" style:font-name-complex="Comic Sans MS" style:font-size-complex="10pt"/>
    </style:style>
    <style:style style:name="P9" style:family="paragraph" style:parent-style-name="Standard">
      <style:paragraph-properties fo:text-align="justify" style:justify-single-word="false"/>
      <style:text-properties style:font-name="Comic Sans MS" fo:font-size="10pt" style:text-underline-style="none" officeooo:rsid="002ae2f5" officeooo:paragraph-rsid="002ae2f5" style:font-size-asian="10pt" style:font-name-complex="Comic Sans MS" style:font-size-complex="10pt"/>
    </style:style>
    <style:style style:name="P10" style:family="paragraph" style:parent-style-name="Standard">
      <style:paragraph-properties fo:text-align="justify" style:justify-single-word="false"/>
      <style:text-properties style:font-name="Comic Sans MS" fo:font-size="10pt" style:text-underline-style="none" officeooo:rsid="002ae2f5" officeooo:paragraph-rsid="003ddca1" style:font-size-asian="10pt" style:font-name-complex="Comic Sans MS" style:font-size-complex="10pt"/>
    </style:style>
    <style:style style:name="P11" style:family="paragraph" style:parent-style-name="Standard">
      <style:paragraph-properties fo:text-align="justify" style:justify-single-word="false"/>
      <style:text-properties style:font-name="Comic Sans MS" fo:font-size="10pt" style:text-underline-style="none" officeooo:rsid="002cc30b" officeooo:paragraph-rsid="002cc30b" style:font-size-asian="10pt" style:font-name-complex="Comic Sans MS" style:font-size-complex="10pt"/>
    </style:style>
    <style:style style:name="P12" style:family="paragraph" style:parent-style-name="Standard">
      <style:paragraph-properties fo:text-align="justify" style:justify-single-word="false"/>
      <style:text-properties style:font-name="Comic Sans MS" fo:font-size="10pt" style:text-underline-style="none" officeooo:rsid="00340739" officeooo:paragraph-rsid="00350719" style:font-size-asian="10pt" style:font-name-complex="Comic Sans MS" style:font-size-complex="10pt"/>
    </style:style>
    <style:style style:name="P13"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ae2f5" officeooo:paragraph-rsid="002ae2f5" style:font-size-asian="10pt" style:font-weight-asian="bold" style:font-name-complex="Comic Sans MS" style:font-size-complex="10pt" style:font-weight-complex="bold"/>
    </style:style>
    <style:style style:name="P14"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2cc30b" style:font-size-asian="10pt" style:font-name-complex="Comic Sans MS" style:font-size-complex="10pt"/>
    </style:style>
    <style:style style:name="P15"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1c977" officeooo:paragraph-rsid="00350719" style:font-size-asian="10pt" style:font-name-complex="Comic Sans MS" style:font-size-complex="10pt"/>
    </style:style>
    <style:style style:name="P16"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3bc94" officeooo:paragraph-rsid="004183f1" style:font-size-asian="10pt" style:font-name-complex="Comic Sans MS" style:font-size-complex="10pt"/>
    </style:style>
    <style:style style:name="P17" style:family="paragraph" style:parent-style-name="Standard">
      <style:paragraph-properties fo:text-align="center" style:justify-single-word="false"/>
    </style:style>
    <style:style style:name="P18" style:family="paragraph" style:parent-style-name="Standard" style:list-style-name="WW8Num6">
      <style:paragraph-properties fo:text-align="justify" style:justify-single-word="false"/>
      <style:text-properties fo:font-size="10pt" officeooo:paragraph-rsid="001fea20" style:font-size-asian="10pt" style:font-size-complex="10pt"/>
    </style:style>
    <style:style style:name="P19" style:family="paragraph" style:parent-style-name="Standard" style:list-style-name="WW8Num6">
      <style:paragraph-properties fo:text-align="justify" style:justify-single-word="false"/>
      <style:text-properties style:font-name="Comic Sans MS" fo:font-size="10pt" officeooo:rsid="003d30d4" officeooo:paragraph-rsid="00302047" style:font-size-asian="10pt" style:font-name-complex="Comic Sans MS" style:font-size-complex="10pt"/>
    </style:style>
    <style:style style:name="P20" style:family="paragraph" style:parent-style-name="Standard" style:list-style-name="WW8Num6">
      <style:paragraph-properties fo:text-align="justify" style:justify-single-word="false"/>
      <style:text-properties style:font-name="Comic Sans MS" fo:font-size="10pt" officeooo:rsid="003d30d4" officeooo:paragraph-rsid="003d30d4" style:font-size-asian="10pt" style:font-name-complex="Comic Sans MS" style:font-size-complex="10pt"/>
    </style:style>
    <style:style style:name="P21" style:family="paragraph" style:parent-style-name="Standard" style:list-style-name="WW8Num6">
      <style:paragraph-properties fo:text-align="justify" style:justify-single-word="false"/>
      <style:text-properties style:font-name="Comic Sans MS" fo:font-size="10pt" officeooo:rsid="003d30d4" officeooo:paragraph-rsid="0049ee4b" style:font-size-asian="10pt" style:font-name-complex="Comic Sans MS" style:font-size-complex="10pt"/>
    </style:style>
    <style:style style:name="P22"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23" style:family="paragraph" style:parent-style-name="Standard">
      <style:paragraph-properties fo:text-align="justify" style:justify-single-word="false"/>
      <style:text-properties style:font-name="Comic Sans MS" fo:font-size="10pt" officeooo:rsid="0022acd3" officeooo:paragraph-rsid="004f2472" style:font-size-asian="10pt" style:font-name-complex="Comic Sans MS" style:font-size-complex="10pt"/>
    </style:style>
    <style:style style:name="P24" style:family="paragraph" style:parent-style-name="Standard">
      <style:paragraph-properties fo:text-align="justify" style:justify-single-word="false"/>
      <style:text-properties style:font-name="Comic Sans MS" fo:font-size="10pt" style:text-underline-style="none" fo:font-weight="bold" officeooo:rsid="002ae2f5" officeooo:paragraph-rsid="002ae2f5" style:font-size-asian="10pt" style:font-weight-asian="bold" style:font-name-complex="Comic Sans MS" style:font-size-complex="10pt" style:font-weight-complex="bold"/>
    </style:style>
    <style:style style:name="P25" style:family="paragraph" style:parent-style-name="Standard">
      <style:paragraph-properties fo:text-align="justify" style:justify-single-word="false"/>
      <style:text-properties style:font-name="Comic Sans MS" fo:font-size="10pt" style:text-underline-style="none" fo:font-weight="normal" officeooo:rsid="003d30d4" officeooo:paragraph-rsid="0045b527" style:font-size-asian="10pt" style:font-weight-asian="normal" style:font-name-complex="Comic Sans MS" style:font-size-complex="10pt" style:font-weight-complex="normal"/>
    </style:style>
    <style:style style:name="P26" style:family="paragraph" style:parent-style-name="Standard">
      <style:paragraph-properties fo:text-align="justify" style:justify-single-word="false"/>
      <style:text-properties style:font-name="Comic Sans MS" fo:font-size="10pt" style:text-underline-style="none" fo:font-weight="normal" officeooo:rsid="003f18fd" officeooo:paragraph-rsid="004b9462" style:font-size-asian="10pt" style:font-weight-asian="normal" style:font-name-complex="Comic Sans MS" style:font-size-complex="10pt" style:font-weight-complex="normal"/>
    </style:style>
    <style:style style:name="P27" style:family="paragraph" style:parent-style-name="Standard">
      <style:paragraph-properties fo:text-align="justify" style:justify-single-word="false"/>
      <style:text-properties style:font-name="Comic Sans MS" fo:font-size="10pt" style:text-underline-style="none" fo:font-weight="normal" officeooo:rsid="002ae2f5" officeooo:paragraph-rsid="004da1bb" style:font-size-asian="10pt" style:font-weight-asian="normal" style:font-name-complex="Comic Sans MS" style:font-size-complex="10pt" style:font-weight-complex="normal"/>
    </style:style>
    <style:style style:name="P28" style:family="paragraph" style:parent-style-name="Standard">
      <style:paragraph-properties fo:text-align="justify" style:justify-single-word="false"/>
      <style:text-properties style:font-name="Comic Sans MS" fo:font-size="10pt" style:text-underline-style="none" fo:font-weight="normal" officeooo:rsid="0023bc94" officeooo:paragraph-rsid="004183f1" style:font-size-asian="10pt" style:font-weight-asian="normal" style:font-name-complex="Comic Sans MS" style:font-size-complex="10pt" style:font-weight-complex="normal"/>
    </style:style>
    <style:style style:name="P29" style:family="paragraph" style:parent-style-name="Standard">
      <style:paragraph-properties fo:text-align="justify" style:justify-single-word="false"/>
      <style:text-properties style:font-name="Comic Sans MS" fo:font-size="10pt" style:text-underline-style="none" fo:font-weight="normal" officeooo:rsid="0023bc94" officeooo:paragraph-rsid="004de4d6" style:font-size-asian="10pt" style:font-weight-asian="normal" style:font-name-complex="Comic Sans MS" style:font-size-complex="10pt" style:font-weight-complex="normal"/>
    </style:style>
    <style:style style:name="P30" style:family="paragraph" style:parent-style-name="Standard">
      <style:paragraph-properties fo:text-align="justify" style:justify-single-word="false"/>
      <style:text-properties style:font-name="Comic Sans MS" fo:font-size="10pt" style:text-underline-style="none" fo:font-weight="normal" officeooo:rsid="0023bc94" officeooo:paragraph-rsid="004ea4cd" style:font-size-asian="10pt" style:font-weight-asian="normal" style:font-name-complex="Comic Sans MS" style:font-size-complex="10pt" style:font-weight-complex="normal"/>
    </style:style>
    <style:style style:name="P31" style:family="paragraph" style:parent-style-name="Standard">
      <style:paragraph-properties fo:text-align="justify" style:justify-single-word="false"/>
      <style:text-properties style:font-name="Comic Sans MS" fo:font-size="10pt" style:text-underline-style="none" officeooo:rsid="003ddca1" officeooo:paragraph-rsid="003ddca1" style:font-size-asian="10pt" style:font-name-complex="Comic Sans MS" style:font-size-complex="10pt"/>
    </style:style>
    <style:style style:name="P32" style:family="paragraph" style:parent-style-name="Standard">
      <style:paragraph-properties fo:text-align="justify" style:justify-single-word="false"/>
      <style:text-properties style:font-name="Comic Sans MS" fo:font-size="10pt" style:text-underline-style="none" officeooo:rsid="003ddca1" officeooo:paragraph-rsid="004a1c1f" style:font-size-asian="10pt" style:font-name-complex="Comic Sans MS" style:font-size-complex="10pt"/>
    </style:style>
    <style:style style:name="P33" style:family="paragraph" style:parent-style-name="Standard">
      <style:paragraph-properties fo:text-align="justify" style:justify-single-word="false"/>
      <style:text-properties style:font-name="Comic Sans MS" fo:font-size="10pt" style:text-underline-style="none" officeooo:rsid="003ddca1" officeooo:paragraph-rsid="004b3628" style:font-size-asian="10pt" style:font-name-complex="Comic Sans MS" style:font-size-complex="10pt"/>
    </style:style>
    <style:style style:name="P34" style:family="paragraph" style:parent-style-name="Standard">
      <style:paragraph-properties fo:text-align="justify" style:justify-single-word="false"/>
      <style:text-properties style:font-name="Comic Sans MS" fo:font-size="10pt" style:text-underline-style="none" officeooo:rsid="003f18fd" officeooo:paragraph-rsid="003ddca1" style:font-size-asian="10pt" style:font-name-complex="Comic Sans MS" style:font-size-complex="10pt"/>
    </style:style>
    <style:style style:name="P35" style:family="paragraph" style:parent-style-name="Standard">
      <style:paragraph-properties fo:text-align="justify" style:justify-single-word="false"/>
      <style:text-properties style:font-name="Comic Sans MS" fo:font-size="10pt" style:text-underline-style="none" officeooo:rsid="003f18fd" officeooo:paragraph-rsid="003f18fd" style:font-size-asian="10pt" style:font-name-complex="Comic Sans MS" style:font-size-complex="10pt"/>
    </style:style>
    <style:style style:name="P36" style:family="paragraph" style:parent-style-name="Standard">
      <style:paragraph-properties fo:text-align="justify" style:justify-single-word="false"/>
      <style:text-properties style:font-name="Comic Sans MS" fo:font-size="10pt" style:text-underline-style="none" officeooo:rsid="003f18fd" officeooo:paragraph-rsid="004b3628" style:font-size-asian="10pt" style:font-name-complex="Comic Sans MS" style:font-size-complex="10pt"/>
    </style:style>
    <style:style style:name="P37" style:family="paragraph" style:parent-style-name="Standard">
      <style:paragraph-properties fo:text-align="justify" style:justify-single-word="false"/>
      <style:text-properties style:font-name="Comic Sans MS" fo:font-size="10pt" style:text-underline-style="none" officeooo:rsid="002ae2f5" officeooo:paragraph-rsid="003ddca1" style:font-size-asian="10pt" style:font-name-complex="Comic Sans MS" style:font-size-complex="10pt"/>
    </style:style>
    <style:style style:name="P38" style:family="paragraph" style:parent-style-name="Standard">
      <style:paragraph-properties fo:text-align="justify" style:justify-single-word="false"/>
      <style:text-properties style:font-name="Comic Sans MS" fo:font-size="10pt" style:text-underline-style="none" officeooo:rsid="002ae2f5" officeooo:paragraph-rsid="004b9462" style:font-size-asian="10pt" style:font-name-complex="Comic Sans MS" style:font-size-complex="10pt"/>
    </style:style>
    <style:style style:name="P39" style:family="paragraph" style:parent-style-name="Standard">
      <style:paragraph-properties fo:text-align="justify" style:justify-single-word="false"/>
      <style:text-properties style:font-name="Comic Sans MS" fo:font-size="10pt" style:text-underline-style="none" officeooo:rsid="0021c977" officeooo:paragraph-rsid="0021c977" style:font-size-asian="10pt" style:font-name-complex="Comic Sans MS" style:font-size-complex="10pt"/>
    </style:style>
    <style:style style:name="P40" style:family="paragraph" style:parent-style-name="Standard">
      <style:paragraph-properties fo:text-align="justify" style:justify-single-word="false"/>
      <style:text-properties style:font-name="Comic Sans MS" fo:font-size="10pt" style:text-underline-style="none" officeooo:rsid="002cc30b" officeooo:paragraph-rsid="002eea0d" style:font-size-asian="10pt" style:font-name-complex="Comic Sans MS" style:font-size-complex="10pt"/>
    </style:style>
    <style:style style:name="P41" style:family="paragraph" style:parent-style-name="Standard">
      <style:paragraph-properties fo:text-align="justify" style:justify-single-word="false"/>
      <style:text-properties style:font-name="Comic Sans MS" fo:font-size="10pt" style:text-underline-style="none" officeooo:rsid="00380768" officeooo:paragraph-rsid="004bdf9c" style:font-size-asian="10pt" style:font-name-complex="Comic Sans MS" style:font-size-complex="10pt"/>
    </style:style>
    <style:style style:name="P42" style:family="paragraph" style:parent-style-name="Standard">
      <style:paragraph-properties fo:text-align="justify" style:justify-single-word="false"/>
      <style:text-properties style:font-name="Comic Sans MS" fo:font-size="10pt" style:text-underline-style="none" officeooo:rsid="00391282" officeooo:paragraph-rsid="004f2472" style:font-size-asian="10pt" style:font-name-complex="Comic Sans MS" style:font-size-complex="10pt"/>
    </style:style>
    <style:style style:name="P43" style:family="paragraph" style:parent-style-name="Standard">
      <style:paragraph-properties fo:text-align="center" style:justify-single-word="false"/>
      <style:text-properties style:font-name="Comic Sans MS" fo:font-size="10pt" style:text-underline-style="solid" style:text-underline-width="auto" style:text-underline-color="font-color" officeooo:rsid="00380768" officeooo:paragraph-rsid="004bdf9c" style:font-size-asian="10pt" style:font-name-complex="Comic Sans MS" style:font-size-complex="10pt"/>
    </style:style>
    <style:style style:name="P44"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1c977" officeooo:paragraph-rsid="004ea4cd" style:font-size-asian="10pt" style:font-name-complex="Comic Sans MS" style:font-size-complex="10pt"/>
    </style:style>
    <style:style style:name="P45" style:family="paragraph" style:parent-style-name="Standard">
      <style:paragraph-properties fo:text-align="center" style:justify-single-word="false"/>
      <style:text-properties style:font-name="Comic Sans MS" fo:font-size="10pt" style:text-underline-style="solid" style:text-underline-width="auto" style:text-underline-color="font-color" officeooo:rsid="0021c977" officeooo:paragraph-rsid="004b9462" style:font-size-asian="10pt" style:font-name-complex="Comic Sans MS" style:font-size-complex="10pt"/>
    </style:style>
    <style:style style:name="P46" style:family="paragraph" style:parent-style-name="Standard">
      <style:paragraph-properties fo:text-align="center" style:justify-single-word="false"/>
      <style:text-properties style:font-name="Comic Sans MS" fo:font-size="10pt" style:text-underline-style="solid" style:text-underline-width="auto" style:text-underline-color="font-color" officeooo:rsid="0021c977" officeooo:paragraph-rsid="004bdf9c" style:font-size-asian="10pt" style:font-name-complex="Comic Sans MS" style:font-size-complex="10pt"/>
    </style:style>
    <style:style style:name="P47"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4b9462" style:font-size-asian="10pt" style:font-name-complex="Comic Sans MS" style:font-size-complex="10pt"/>
    </style:style>
    <style:style style:name="P48"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4bdf9c" style:font-size-asian="10pt" style:font-name-complex="Comic Sans MS" style:font-size-complex="10pt"/>
    </style:style>
    <style:style style:name="P49"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4c6e3d" style:font-size-asian="10pt" style:font-name-complex="Comic Sans MS" style:font-size-complex="10pt"/>
    </style:style>
    <style:style style:name="P50"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4da1bb" style:font-size-asian="10pt" style:font-name-complex="Comic Sans MS" style:font-size-complex="10pt"/>
    </style:style>
    <style:style style:name="P51" style:family="paragraph" style:parent-style-name="Standard">
      <style:paragraph-properties fo:text-align="center" style:justify-single-word="false"/>
      <style:text-properties style:font-name="Comic Sans MS" fo:font-size="10pt" style:text-underline-style="solid" style:text-underline-width="auto" style:text-underline-color="font-color" officeooo:rsid="002cc30b" officeooo:paragraph-rsid="004da1bb" style:font-size-asian="10pt" style:font-name-complex="Comic Sans MS" style:font-size-complex="10pt"/>
    </style:style>
    <style:style style:name="P52" style:family="paragraph" style:parent-style-name="Standard">
      <style:paragraph-properties fo:text-align="justify" style:justify-single-word="false"/>
      <style:text-properties style:font-name="Comic Sans MS" fo:font-size="10pt" fo:font-weight="bold" officeooo:paragraph-rsid="00391282" style:font-size-asian="10pt" style:font-weight-asian="bold" style:font-name-complex="Comic Sans MS" style:font-size-complex="10pt"/>
    </style:style>
    <style:style style:name="P53" style:family="paragraph" style:parent-style-name="Standard">
      <style:paragraph-properties fo:text-align="center" style:justify-single-word="false"/>
      <style:text-properties style:font-name="Comic Sans MS" fo:font-size="14pt" style:font-size-asian="14pt" style:font-name-complex="Comic Sans MS"/>
    </style:style>
    <style:style style:name="P54" style:family="paragraph" style:parent-style-name="Standard">
      <style:paragraph-properties fo:text-align="justify" style:justify-single-word="false"/>
      <style:text-properties style:font-name="Comic Sans MS" fo:font-size="6pt" style:text-underline-style="none" officeooo:rsid="0021c977" officeooo:paragraph-rsid="0021c977" style:font-size-asian="5.25pt" style:font-name-complex="Comic Sans MS" style:font-size-complex="6pt"/>
    </style:style>
    <style:style style:name="P55" style:family="paragraph" style:parent-style-name="Standard">
      <style:paragraph-properties fo:text-align="justify" style:justify-single-word="false"/>
      <style:text-properties style:font-name="Comic Sans MS" fo:font-size="6pt" style:text-underline-style="none" officeooo:rsid="00391282" officeooo:paragraph-rsid="00389c2c" style:font-size-asian="5.25pt" style:font-name-complex="Comic Sans MS" style:font-size-complex="6pt"/>
    </style:style>
    <style:style style:name="P56" style:family="paragraph" style:parent-style-name="Standard">
      <style:paragraph-properties fo:text-align="justify" style:justify-single-word="false"/>
      <style:text-properties style:font-name="Comic Sans MS" fo:font-size="6pt" style:text-underline-style="none" fo:font-weight="normal" officeooo:rsid="002ae2f5" officeooo:paragraph-rsid="004da1bb" style:font-size-asian="5.25pt" style:font-weight-asian="normal" style:font-name-complex="Comic Sans MS" style:font-size-complex="6pt" style:font-weight-complex="normal"/>
    </style:style>
    <style:style style:name="P57" style:family="paragraph" style:parent-style-name="Standard">
      <style:paragraph-properties fo:text-align="justify" style:justify-single-word="false"/>
      <style:text-properties style:font-name="Comic Sans MS" fo:font-size="6pt" style:text-underline-style="none" fo:font-weight="normal" officeooo:rsid="0023bc94" officeooo:paragraph-rsid="004183f1" style:font-size-asian="5.25pt" style:font-weight-asian="normal" style:font-name-complex="Comic Sans MS" style:font-size-complex="6pt" style:font-weight-complex="normal"/>
    </style:style>
    <style:style style:name="P58" style:family="paragraph" style:parent-style-name="Standard">
      <style:paragraph-properties fo:text-align="justify" style:justify-single-word="false"/>
      <style:text-properties style:font-name="Comic Sans MS" fo:font-size="6pt" style:text-underline-style="none" fo:font-weight="normal" officeooo:rsid="0023bc94" officeooo:paragraph-rsid="004de4d6" style:font-size-asian="5.25pt" style:font-weight-asian="normal" style:font-name-complex="Comic Sans MS" style:font-size-complex="6pt" style:font-weight-complex="normal"/>
    </style:style>
    <style:style style:name="P59" style:family="paragraph" style:parent-style-name="Standard">
      <style:paragraph-properties fo:text-align="justify" style:justify-single-word="false"/>
      <style:text-properties style:font-name="Comic Sans MS" fo:font-size="6pt" style:text-underline-style="none" fo:font-weight="normal" officeooo:rsid="0023bc94" officeooo:paragraph-rsid="00380768" style:font-size-asian="5.25pt" style:font-weight-asian="normal" style:font-name-complex="Comic Sans MS" style:font-size-complex="6pt" style:font-weight-complex="normal"/>
    </style:style>
    <style:style style:name="P60" style:family="paragraph" style:parent-style-name="Standard">
      <style:paragraph-properties fo:text-align="justify" style:justify-single-word="false"/>
      <style:text-properties style:font-name="Comic Sans MS" fo:font-size="6pt" style:text-underline-style="solid" style:text-underline-width="auto" style:text-underline-color="font-color" officeooo:rsid="002cc30b" officeooo:paragraph-rsid="004da1bb" style:font-size-asian="5.25pt" style:font-name-complex="Comic Sans MS" style:font-size-complex="6pt"/>
    </style:style>
    <style:style style:name="P61" style:family="paragraph" style:parent-style-name="Standard" style:list-style-name="WW8Num10">
      <style:paragraph-properties fo:margin-left="0cm" fo:margin-right="0cm" fo:text-align="start" style:justify-single-word="false" fo:text-indent="0cm" style:auto-text-indent="false"/>
      <style:text-properties fo:font-size="10pt" officeooo:paragraph-rsid="001fea20" style:font-size-asian="10pt" style:font-size-complex="10pt"/>
    </style:style>
    <style:style style:name="P62" style:family="paragraph" style:parent-style-name="Standard" style:master-page-name="Standard">
      <style:paragraph-properties fo:text-align="justify" style:justify-single-word="false" style:page-number="auto"/>
      <style:text-properties style:font-name="Comic Sans MS" fo:font-size="10pt" fo:language="zxx" fo:country="none" officeooo:paragraph-rsid="001fea20" style:font-size-asian="10pt" style:font-name-complex="Comic Sans MS" style:font-size-complex="10pt"/>
    </style:style>
    <style:style style:name="T1" style:family="text">
      <style:text-properties style:font-name="Comic Sans MS" style:font-name-complex="Comic Sans MS"/>
    </style:style>
    <style:style style:name="T2" style:family="text">
      <style:text-properties style:font-name="Comic Sans MS" officeooo:rsid="003d30d4" style:font-name-complex="Comic Sans MS"/>
    </style:style>
    <style:style style:name="T3" style:family="text">
      <style:text-properties style:font-name="Comic Sans MS" officeooo:rsid="0049ee4b" style:font-name-complex="Comic Sans MS"/>
    </style:style>
    <style:style style:name="T4" style:family="text">
      <style:text-properties style:font-name="Comic Sans MS" officeooo:rsid="0028ccfb" style:font-name-complex="Comic Sans MS"/>
    </style:style>
    <style:style style:name="T5" style:family="text">
      <style:text-properties style:font-name="Comic Sans MS" style:text-underline-style="solid" style:text-underline-width="auto" style:text-underline-color="font-color" fo:font-weight="bold" style:font-weight-asian="bold" style:font-name-complex="Comic Sans MS"/>
    </style:style>
    <style:style style:name="T6" style:family="text">
      <style:text-properties style:font-name="Comic Sans MS" style:text-underline-style="solid" style:text-underline-width="auto" style:text-underline-color="font-color" fo:font-weight="bold" officeooo:rsid="0028ccfb" style:font-weight-asian="bold" style:font-name-complex="Comic Sans MS"/>
    </style:style>
    <style:style style:name="T7" style:family="text">
      <style:text-properties style:font-name="Comic Sans MS" style:text-underline-style="solid" style:text-underline-width="auto" style:text-underline-color="font-color" fo:font-weight="bold" officeooo:rsid="003d30d4" style:font-weight-asian="bold" style:font-name-complex="Comic Sans MS"/>
    </style:style>
    <style:style style:name="T8" style:family="text">
      <style:text-properties style:font-name="Comic Sans MS" style:text-underline-style="solid" style:text-underline-width="auto" style:text-underline-color="font-color" fo:font-weight="bold" officeooo:rsid="0049ee4b" style:font-weight-asian="bold" style:font-name-complex="Comic Sans MS"/>
    </style:style>
    <style:style style:name="T9" style:family="text">
      <style:text-properties style:font-name="Comic Sans MS" fo:font-size="14pt" fo:font-weight="bold" style:font-size-asian="14pt" style:font-weight-asian="bold" style:font-name-complex="Comic Sans MS"/>
    </style:style>
    <style:style style:name="T10" style:family="text">
      <style:text-properties style:font-name="Comic Sans MS" fo:font-size="14pt" fo:font-weight="bold" officeooo:rsid="0049ee4b" style:font-size-asian="14pt" style:font-weight-asian="bold" style:font-name-complex="Comic Sans MS"/>
    </style:style>
    <style:style style:name="T11" style:family="text">
      <style:text-properties style:font-name="Comic Sans MS" style:text-underline-style="none" fo:font-weight="bold" officeooo:rsid="00302047" style:font-weight-asian="bold" style:font-name-complex="Comic Sans MS"/>
    </style:style>
    <style:style style:name="T12" style:family="text">
      <style:text-properties fo:font-weight="bold" style:font-weight-asian="bold"/>
    </style:style>
    <style:style style:name="T13" style:family="text">
      <style:text-properties fo:font-weight="bold" officeooo:rsid="002cf44c" style:font-weight-asian="bold"/>
    </style:style>
    <style:style style:name="T14" style:family="text">
      <style:text-properties fo:font-weight="bold" style:font-weight-asian="bold" style:font-weight-complex="bold"/>
    </style:style>
    <style:style style:name="T15" style:family="text">
      <style:text-properties fo:font-weight="bold" officeooo:rsid="0040e0fd" style:font-weight-asian="bold" style:font-weight-complex="bold"/>
    </style:style>
    <style:style style:name="T16" style:family="text">
      <style:text-properties fo:font-weight="bold" officeooo:rsid="004183f1" style:font-weight-asian="bold" style:font-weight-complex="bold"/>
    </style:style>
    <style:style style:name="T17" style:family="text">
      <style:text-properties fo:font-weight="bold" officeooo:rsid="004b9462" style:font-weight-asian="bold" style:font-weight-complex="bold"/>
    </style:style>
    <style:style style:name="T18" style:family="text">
      <style:text-properties fo:font-weight="bold" officeooo:rsid="004ea4cd" style:font-weight-asian="bold" style:font-weight-complex="bold"/>
    </style:style>
    <style:style style:name="T19" style:family="text">
      <style:text-properties fo:font-weight="bold" officeooo:rsid="004da1bb" style:font-weight-asian="bold" style:font-weight-complex="bold"/>
    </style:style>
    <style:style style:name="T20" style:family="text">
      <style:text-properties fo:font-weight="bold" officeooo:rsid="003bd77a" style:font-weight-asian="bold"/>
    </style:style>
    <style:style style:name="T21" style:family="text">
      <style:text-properties fo:font-weight="bold" officeooo:rsid="004f2472" style:font-weight-asian="bold"/>
    </style:style>
    <style:style style:name="T22" style:family="text">
      <style:text-properties officeooo:rsid="00302047"/>
    </style:style>
    <style:style style:name="T23" style:family="text">
      <style:text-properties style:text-underline-style="solid" style:text-underline-width="auto" style:text-underline-color="font-color"/>
    </style:style>
    <style:style style:name="T24" style:family="text">
      <style:text-properties style:text-underline-style="solid" style:text-underline-width="auto" style:text-underline-color="font-color" officeooo:rsid="00367f0a"/>
    </style:style>
    <style:style style:name="T25" style:family="text">
      <style:text-properties style:text-underline-style="solid" style:text-underline-width="auto" style:text-underline-color="font-color" officeooo:rsid="003b08c6"/>
    </style:style>
    <style:style style:name="T26" style:family="text">
      <style:text-properties style:text-underline-style="solid" style:text-underline-width="auto" style:text-underline-color="font-color" officeooo:rsid="00302047"/>
    </style:style>
    <style:style style:name="T27" style:family="text">
      <style:text-properties style:text-underline-style="solid" style:text-underline-width="auto" style:text-underline-color="font-color" officeooo:rsid="00417010"/>
    </style:style>
    <style:style style:name="T28" style:family="text">
      <style:text-properties style:text-underline-style="solid" style:text-underline-width="auto" style:text-underline-color="font-color" officeooo:rsid="004b9462"/>
    </style:style>
    <style:style style:name="T29" style:family="text">
      <style:text-properties style:text-underline-style="solid" style:text-underline-width="auto" style:text-underline-color="font-color" officeooo:rsid="004bdf9c"/>
    </style:style>
    <style:style style:name="T30" style:family="text">
      <style:text-properties style:text-underline-style="solid" style:text-underline-width="auto" style:text-underline-color="font-color" officeooo:rsid="004da1bb"/>
    </style:style>
    <style:style style:name="T31" style:family="text">
      <style:text-properties style:text-underline-style="solid" style:text-underline-width="auto" style:text-underline-color="font-color" fo:font-weight="bold" officeooo:rsid="004da1bb" style:font-weight-asian="bold" style:font-weight-complex="bold"/>
    </style:style>
    <style:style style:name="T32" style:family="text">
      <style:text-properties officeooo:rsid="00350719"/>
    </style:style>
    <style:style style:name="T33" style:family="text">
      <style:text-properties style:text-underline-style="none"/>
    </style:style>
    <style:style style:name="T34" style:family="text">
      <style:text-properties style:text-underline-style="none" officeooo:rsid="00350719"/>
    </style:style>
    <style:style style:name="T35" style:family="text">
      <style:text-properties style:text-underline-style="none" officeooo:rsid="00367f0a"/>
    </style:style>
    <style:style style:name="T36" style:family="text">
      <style:text-properties style:text-underline-style="none" officeooo:rsid="00380768"/>
    </style:style>
    <style:style style:name="T37" style:family="text">
      <style:text-properties style:text-underline-style="none" fo:font-weight="bold" style:font-weight-asian="bold" style:font-weight-complex="bold"/>
    </style:style>
    <style:style style:name="T38" style:family="text">
      <style:text-properties style:text-underline-style="none" officeooo:rsid="00417010"/>
    </style:style>
    <style:style style:name="T39" style:family="text">
      <style:text-properties style:text-underline-style="none" officeooo:rsid="004183f1"/>
    </style:style>
    <style:style style:name="T40" style:family="text">
      <style:text-properties style:text-underline-style="none" officeooo:rsid="004b9462"/>
    </style:style>
    <style:style style:name="T41" style:family="text">
      <style:text-properties style:text-underline-style="none" officeooo:rsid="004bdf9c"/>
    </style:style>
    <style:style style:name="T42" style:family="text">
      <style:text-properties style:text-underline-style="none" officeooo:rsid="004c6e3d"/>
    </style:style>
    <style:style style:name="T43" style:family="text">
      <style:text-properties style:text-underline-style="none" officeooo:rsid="004da1bb"/>
    </style:style>
    <style:style style:name="T44" style:family="text">
      <style:text-properties style:text-underline-style="none" officeooo:rsid="004ea4cd"/>
    </style:style>
    <style:style style:name="T45" style:family="text">
      <style:text-properties style:text-underline-style="none" officeooo:rsid="004f2472"/>
    </style:style>
    <style:style style:name="T46" style:family="text">
      <style:text-properties style:text-underline-style="none" officeooo:rsid="0050aa26"/>
    </style:style>
    <style:style style:name="T47" style:family="text">
      <style:text-properties style:text-underline-style="none" officeooo:rsid="00541732"/>
    </style:style>
    <style:style style:name="T48" style:family="text">
      <style:text-properties officeooo:rsid="00367f0a"/>
    </style:style>
    <style:style style:name="T49" style:family="text">
      <style:text-properties officeooo:rsid="00380768"/>
    </style:style>
    <style:style style:name="T50" style:family="text">
      <style:text-properties officeooo:rsid="003d30d4"/>
    </style:style>
    <style:style style:name="T51" style:family="text">
      <style:text-properties officeooo:rsid="003ddca1"/>
    </style:style>
    <style:style style:name="T52" style:family="text">
      <style:text-properties officeooo:rsid="003f18fd"/>
    </style:style>
    <style:style style:name="T53" style:family="text">
      <style:text-properties officeooo:rsid="0040e0fd"/>
    </style:style>
    <style:style style:name="T54" style:family="text">
      <style:text-properties officeooo:rsid="00417010"/>
    </style:style>
    <style:style style:name="T55" style:family="text">
      <style:text-properties officeooo:rsid="004183f1"/>
    </style:style>
    <style:style style:name="T56" style:family="text">
      <style:text-properties officeooo:rsid="0044a49a"/>
    </style:style>
    <style:style style:name="T57" style:family="text">
      <style:text-properties officeooo:rsid="0046c44b"/>
    </style:style>
    <style:style style:name="T58" style:family="text">
      <style:text-properties officeooo:rsid="0049ee4b"/>
    </style:style>
    <style:style style:name="T59" style:family="text">
      <style:text-properties officeooo:rsid="004a1c1f"/>
    </style:style>
    <style:style style:name="T60" style:family="text">
      <style:text-properties officeooo:rsid="004b316b"/>
    </style:style>
    <style:style style:name="T61" style:family="text">
      <style:text-properties officeooo:rsid="004b3628"/>
    </style:style>
    <style:style style:name="T62" style:family="text">
      <style:text-properties officeooo:rsid="004b9462"/>
    </style:style>
    <style:style style:name="T63" style:family="text">
      <style:text-properties officeooo:rsid="004bdf9c"/>
    </style:style>
    <style:style style:name="T64" style:family="text">
      <style:text-properties officeooo:rsid="004c6e3d"/>
    </style:style>
    <style:style style:name="T65" style:family="text">
      <style:text-properties officeooo:rsid="004da1bb"/>
    </style:style>
    <style:style style:name="T66" style:family="text">
      <style:text-properties officeooo:rsid="004de4d6"/>
    </style:style>
    <style:style style:name="T67" style:family="text">
      <style:text-properties officeooo:rsid="004ea4cd"/>
    </style:style>
    <style:style style:name="T68" style:family="text">
      <style:text-properties officeooo:rsid="004f2472"/>
    </style:style>
    <style:style style:name="T69" style:family="text">
      <style:text-properties style:text-position="super 58%" style:text-underline-style="none" officeooo:rsid="004f2472"/>
    </style:style>
    <style:style style:name="T70" style:family="text">
      <style:text-properties officeooo:rsid="0050aa26"/>
    </style:style>
    <style:style style:name="T71" style:family="text">
      <style:text-properties officeooo:rsid="00541732"/>
    </style:style>
    <style:style style:name="fr1" style:family="graphic" style:parent-style-name="Frame">
      <style:graphic-properties fo:margin-left="0.319cm" fo:margin-right="0.319cm" style:wrap="none" style:vertical-pos="from-top" style:vertical-rel="paragraph" style:horizontal-pos="from-left" style:horizontal-rel="paragraph" fo:background-color="#ffffff" style:background-transparency="0%" fo:padding-left="0.256cm" fo:padding-right="0.256cm" fo:padding-top="0.129cm" fo:padding-bottom="0.129cm" fo:border="none">
        <style:background-image/>
      </style:graphic-properties>
    </style:style>
    <style:style style:name="fr2"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2"><draw:frame draw:style-name="fr2" draw:name="images1" text:anchor-type="char" svg:x="0.044cm" svg:y="-0.596cm" svg:width="3.734cm" svg:height="4.572cm" draw:z-index="1"><draw:image xlink:href="Pictures/10000000000000AE000000D563064738.png" xlink:type="simple" xlink:show="embed" xlink:actuate="onLoad"/></draw:frame><draw:frame draw:style-name="fr1" draw:name="Cadre1" text:anchor-type="char" svg:x="5.103cm" svg:y="0.023cm" svg:width="12.629cm" svg:height="3.27cm" draw:z-index="0"><draw:text-box><text:p text:style-name="P53"><text:span text:style-name="T12"/></text:p><text:p text:style-name="P53"><text:span text:style-name="T12">CONSEIL DEPARTEMENTAL DE<text:line-break/>L’ACTION SOCIALE DE LA HAUTE-VIENNE</text:span></text:p><text:p text:style-name="P17"><text:span text:style-name="T9">Compte rendu de la réunion du </text:span><text:span text:style-name="T10">16 mai 2017</text:span></text:p></draw:text-box></draw:frame></text:p>
      <text:p text:style-name="P1"><text:span text:style-name="T25">O</text:span><text:span text:style-name="T26">rdre du jour :</text:span><text:span text:style-name="T22"> </text:span></text:p>
      <text:list xml:id="list32201834" text:style-name="WW8Num6">
        <text:list-item>
          <text:p text:style-name="P18"><text:span text:style-name="T1">Approbation du procès-verbal du CDAS du </text:span><text:span text:style-name="T3">7</text:span><text:span text:style-name="T2"> mars 201</text:span><text:span text:style-name="T3">7</text:span></text:p>
        </text:list-item>
        <text:list-item>
          <text:p text:style-name="P19">Compte rendu d'activité 201<text:span text:style-name="T58">6</text:span> de la <text:span text:style-name="T58">d</text:span>élégation <text:span text:style-name="T58">de l'action sociale</text:span></text:p>
        </text:list-item>
        <text:list-item>
          <text:p text:style-name="P20">Point sur le<text:span text:style-name="T58">s crédits des actions</text:span> locale<text:span text:style-name="T58">s</text:span> 201<text:span text:style-name="T58">7</text:span></text:p>
        </text:list-item>
        <text:list-item>
          <text:p text:style-name="P21"><text:span text:style-name="T58">Actualités du service social : la nouvelle circulaire</text:span></text:p>
        </text:list-item>
        <text:list-item>
          <text:p text:style-name="P20">Questions diverses</text:p>
        </text:list-item>
      </text:list>
      <text:p text:style-name="P6">--------------</text:p>
      <text:p text:style-name="P2"/>
      <text:list xml:id="list32201934" text:style-name="WW8Num10">
        <text:list-header>
          <text:p text:style-name="P61"><text:span text:style-name="T6">1) </text:span><text:span text:style-name="T5">Approbation du procès-verbal du CDAS du </text:span><text:span text:style-name="T8">7 ma</text:span><text:span text:style-name="T7">rs 201</text:span><text:span text:style-name="T8">7</text:span><text:span text:style-name="T11"> : </text:span><text:span text:style-name="T4">Pas d'observation. </text:span><text:span text:style-name="T1">Vote </text:span><text:span text:style-name="T4">POUR </text:span><text:span text:style-name="T1">à l'unanimité.</text:span></text:p>
        </text:list-header>
      </text:list>
      <text:p text:style-name="P8"/>
      <text:p text:style-name="P13"><text:span text:style-name="T22">2</text:span>) <text:span text:style-name="T50">Compte rendu d'activité 201</text:span><text:span text:style-name="T58">6</text:span><text:span text:style-name="T50"> de la Délégation</text:span><text:span text:style-name="T33"> :</text:span></text:p>
      <text:p text:style-name="P24"/>
      <text:p text:style-name="P25">Un diaporama nous a été présenté.</text:p>
      <text:p text:style-name="P25"/>
      <text:p text:style-name="P25">2 <text:span text:style-name="T58">596</text:span> personnes ont bénéficié de l'action sociale en 201<text:span text:style-name="T58">6</text:span>. Le<text:span text:style-name="T58">s moyens engagés en 2016 (88 884 €) se sont répartis ainsi :</text:span> crédits d'action locale : <text:span text:style-name="T58">28 939</text:span> € - fonctionnement, missions : <text:span text:style-name="T58">6 520</text:span> € - restauration, matériel : <text:span text:style-name="T58">3 176 </text:span>€ - restauration collective : <text:span text:style-name="T58">48 773</text:span> € - prévention médicale : <text:span text:style-name="T58">748</text:span> € <text:span text:style-name="T58">- subvention interministérielle : 728 €</text:span></text:p>
      <text:p text:style-name="P9"/>
      <text:p text:style-name="P31">Les crédits loca<text:span text:style-name="T68">ux</text:span> ont été répartis<text:span text:style-name="T59"> sur les actions suivantes</text:span> :</text:p>
      <text:p text:style-name="P31">- Arbre de Noël <text:span text:style-name="T59">(</text:span>1<text:span text:style-name="T59">5 978</text:span> €<text:span text:style-name="T59">) : </text:span>soit 4<text:span text:style-name="T59">7</text:span> € par enfant (spectacle, goûter et jouets ou chèques cadeaux).</text:p>
      <text:p text:style-name="P31">- Actions visant à renforcer les liens avec les agents (6 <text:span text:style-name="T59">939</text:span> €) : soit <text:span text:style-name="T59">20,90 € p</text:span>ar personne <text:span text:style-name="T59">(</text:span>actions en faveur des retraités, sorties théâtre <text:span text:style-name="T59">et sortie familiale)</text:span>.</text:p>
      <text:p text:style-name="P31">- Actions de solidarité (<text:span text:style-name="T59">1 315 €)</text:span> : chèques CESU.</text:p>
      <text:p text:style-name="P32"><text:span text:style-name="T59">- Aide à la parentalité (2 477 €) : 1 449 € au titre de la participation au centre aéré SNCF et 1 028 € de chèques soutien scolaire achetés en fin d'année 2016 et utilisés pour une action en 2017. </text:span></text:p>
      <text:p text:style-name="P31">- Actions d'information et de prévention (<text:span text:style-name="T59">1 890</text:span> €) : 8 personnes ont bénéficié de la convention CESF (conseil en économie sociale et familiale) passée avec l'UDAF, pour une moyenne de <text:span text:style-name="T59">4</text:span> h 15 d'entretien par agent. <text:span text:style-name="T59">En 2017, cette action n'est plus prise sur les crédits d'action locale mais sur des crédits régionaux.</text:span></text:p>
      <text:p text:style-name="P10"><text:span text:style-name="T51">- enfin, </text:span><text:span text:style-name="T59">340</text:span><text:span text:style-name="T51"> € ont été dépensé</text:span><text:span text:style-name="T57">s</text:span><text:span text:style-name="T51"> au titre de l'équipement et du renouvellement de matériel des coins repas.</text:span></text:p>
      <text:p text:style-name="P33"><text:span text:style-name="T59"/></text:p>
      <text:p text:style-name="P33"><text:span text:style-name="T61">En ce qui concerne l'aide à la parentalité, sur des crédits nationaux, d</text:span><text:span text:style-name="T59">es chèques CESU pour la garde d'enfants de 6 à 12 ans pré financés par le Ministère sont également disponibles sur demande </text:span><text:span text:style-name="T60">(garde périscolaire hors et au domicile, cours et soutien)</text:span><text:span text:style-name="T59">. Le montant de l'aide varie de 80 €/par an à 560 € en fonction des revenus de la famille. Au niveau national, 3 713 demandes ont été satisfaites pour un montant total de 1 494 580 euros. Toutefois, seules 16 familles en ont bénéficié en Haute-Vienne. Renseignez-vous auprès de la structure qui assure la garde de votre enfant (garderie périscolaire, </text:span><text:span text:style-name="T60">mairie, assistante maternelle...) pour savoir s'ils acceptent ce type de paiement et n'hésitez pas à faire une demande.</text:span></text:p>
      <text:p text:style-name="P33"><text:span text:style-name="T61"/></text:p>
      <text:p text:style-name="P10"><text:span text:style-name="T68">D</text:span><text:span text:style-name="T51">eux actions ont été menées en partenariat avec la MGEFI. Une conférence sur l</text:span><text:span text:style-name="T60">e sommeil</text:span><text:span text:style-name="T51"> a réuni 7</text:span><text:span text:style-name="T60">3</text:span><text:span text:style-name="T51"> participants (3</text:span><text:span text:style-name="T60">7</text:span><text:span text:style-name="T51"> actifs et </text:span><text:span text:style-name="T60">36</text:span><text:span text:style-name="T51"> retraités</text:span><text:span text:style-name="T57">)</text:span><text:span text:style-name="T51">. La journée SIDA a donné lieu a une intervention à la sortie du restaurant </text:span><text:span text:style-name="T68">C</text:span><text:span text:style-name="T51">ruveilhie</text:span><text:span text:style-name="T52">r.</text:span></text:p>
      <text:p text:style-name="P34"/>
      <text:p text:style-name="P35">Un point a été également fait sur la restauration collective. <text:span text:style-name="T60">4 </text:span>lieux de restauration collective existaient en 201<text:span text:style-name="T68">6</text:span> sur le département : 2 restaurants administratifs conventionnés (Mairie : <text:span text:style-name="T60">3 410</text:span> repas et CHU : 3 <text:span text:style-name="T60">416</text:span>), 1 Finances (Cruveilhier : <text:span text:style-name="T60">44 796</text:span>), 1 inter-entreprise (La Poste Maloubier : 3 <text:span text:style-name="T60">002</text:span>). <text:span text:style-name="T60">Le restaurant </text:span>privé conventionné utilisé par les Douanes <text:span text:style-name="T60">(La Cantine) n'existe plus en 2016 et a été remplacé par l'attribution de tickets restaurants.</text:span>. A cela s'ajoute 1<text:span text:style-name="T60">8</text:span> coins repas : 1 à l'ESI, 1 aux douanes et 1<text:span text:style-name="T60">6</text:span> à la DDFIP. 26 <text:span text:style-name="T60">597</text:span> titres restaurant ont été distribués en 201<text:span text:style-name="T60">6</text:span> pour un total de 79 <text:span text:style-name="T60">7</text:span>91 €.</text:p>
      <text:p text:style-name="P35"><text:soft-page-break/>Les aides et prêts concernant le logement (<text:span text:style-name="T61">121 60</text:span>0 €) sont répartis ainsi : Aide à la propriété : 1<text:span text:style-name="T61">2 450</text:span> € <text:span text:style-name="T70">- </text:span>Prêt amélioration habitat : <text:span text:style-name="T61">24 6</text:span>00 € <text:span text:style-name="T70">- </text:span>Prêt immob. <text:span text:style-name="T70">C</text:span>omplémentaire : <text:span text:style-name="T61">71</text:span> 500 € <text:span text:style-name="T70">- </text:span>Prêt logement enfant étudiant : 1 <text:span text:style-name="T61">0</text:span>00 € - Aide installation (1re affectation) : <text:span text:style-name="T61">11 50</text:span>0 € <text:span text:style-name="T70">- </text:span>Prêt équipement logement : <text:span text:style-name="T61">550</text:span> €.</text:p>
      <text:p text:style-name="P35"/>
      <text:p text:style-name="P36"><text:span text:style-name="T61">En ce qui concerne les colonies de vacances et séjours </text:span><text:span text:style-name="T70">enfants</text:span><text:span text:style-name="T61">, le nombre de participants continue à diminuer mais c'est une tendance nationale et l'EPAF reste malgré tout moins touché que d'autres structures. Madame LEMAITRE (Conseillère Technique Régionale </text:span><text:span text:style-name="T62">du réseau de service social) a précisé que ce sont des séjours dont le coût peut parfois sembler élevé à certaines familles mais qu'il existe des possibilités d'étalement du paiement, voire des remises gracieuses partielles, en fonction de la situation.</text:span></text:p>
      <text:p text:style-name="P35"/>
      <text:p text:style-name="P14"><text:span text:style-name="T17">3</text:span><text:span text:style-name="T14">) </text:span><text:span text:style-name="T15">Point sur le budget d'initiative locale </text:span><text:span text:style-name="T14">2016</text:span><text:span text:style-name="T37"> :</text:span></text:p>
      <text:p text:style-name="P54"/>
      <text:p text:style-name="P45"><text:span text:style-name="T62">Actions visant à renforcer les liens avec les agents : 7 440 €</text:span></text:p>
      <text:p text:style-name="P54"/>
      <text:p text:style-name="P15"><text:span text:style-name="T32">Le théâtre</text:span><text:span text:style-name="T34"> : </text:span><text:span text:style-name="T40">700</text:span><text:span text:style-name="T38"> €. </text:span><text:span text:style-name="T40">Un premier spectacle s'est tenu en mars à l'espace Noriac, un deuxième sera proposé au second semestre.</text:span></text:p>
      <text:p text:style-name="P12"/>
      <text:p text:style-name="P40"><text:span text:style-name="T27">Sortie familiale au </text:span><text:span text:style-name="T24">P</text:span><text:span text:style-name="T28">AL</text:span><text:span text:style-name="T24"> </text:span><text:span text:style-name="T28">(2 septembre) </text:span><text:span text:style-name="T24">:</text:span><text:span text:style-name="T48"> </text:span><text:span text:style-name="T54">5 000 €. Le</text:span><text:span text:style-name="T62"> prix de cette journée s'élève à 70 euros pour les adultes et les enfants à partir de 5 ans et 48 euros pour les 0-4 ans (transport, entrée au parc avec accès à toutes les attractions, chèque déjeuner de 10 euros et panier repas pour le retour). Après déduction de la participation des services sociaux, le coût est fixé à 25 euros par adulte et enfant à partir de 18 ans, 15 euros pour les 5-17 ans, 10 euros pour les 0-4 ans et 10 euros à partir du 3ème enfant. 2 bus sont prévus.</text:span></text:p>
      <text:p text:style-name="P40"><text:span text:style-name="T62"/></text:p>
      <text:p text:style-name="P47"><text:span text:style-name="T49">Retraités</text:span><text:span text:style-name="T36"> : </text:span><text:span text:style-name="T40">840 euros pour le goûter.</text:span><text:span text:style-name="T39"> </text:span><text:span text:style-name="T40">900 euros sont prévus pour un</text:span><text:span text:style-name="T42">e sortie à </text:span><text:span text:style-name="T40">Sarlat </text:span><text:span text:style-name="T42">comprenant le transport en autocar, la visite guidée de la ville avec dégustation de foie gras et le repas au restaurant. Elle</text:span><text:span text:style-name="T40"> aura lieu le 26 septembre. </text:span><text:span text:style-name="T41">Le coût de cette journée s'élève à 50 euros et la participation demandée sera de 35 euros.</text:span></text:p>
      <text:p text:style-name="P39"/>
      <text:p text:style-name="P46"><text:span text:style-name="T63">Actions de solidarité : pas de crédits prévisionnels</text:span></text:p>
      <text:p text:style-name="P54"/>
      <text:p text:style-name="P48"><text:span text:style-name="T55">Achat de CESU d’urgence et de tickets KADEOS</text:span><text:span text:style-name="T39"> : </text:span><text:span text:style-name="T41">Il reste 700 </text:span><text:span text:style-name="T39">€ </text:span><text:span text:style-name="T41">de CESU et 160 € de chèques cadeaux. Un </text:span><text:span text:style-name="T39">achat se fera </text:span><text:span text:style-name="T41">si besoin en fin d'année </text:span><text:span text:style-name="T39">en fonction du solde des crédits utilisés et des éventuelles économies réalisées.</text:span></text:p>
      <text:p text:style-name="P41"/>
      <text:p text:style-name="P43"><text:span text:style-name="T63">Arbre de Noël : 16 200 euros</text:span></text:p>
      <text:p text:style-name="P54"/>
      <text:p text:style-name="P48"><text:span text:style-name="T48">Arbre de Noël</text:span><text:span text:style-name="T35"> : </text:span><text:span text:style-name="T41">6 200 € pour le spectacle, la salle, la SACEM et le maquillage – 1 400 € pour le goûter et 8 600 € pour les cadeaux. </text:span><text:span text:style-name="T38">Il aura lieu le </text:span><text:span text:style-name="T41">6</text:span><text:span text:style-name="T38"> décembre 201</text:span><text:span text:style-name="T41">7 à Rilhac Rancon</text:span><text:span text:style-name="T38">. Les catalogues </text:span><text:span text:style-name="T41">ne </text:span><text:span text:style-name="T38">sont </text:span><text:span text:style-name="T41">pas encore </text:span><text:span text:style-name="T38">arrivés et </text:span><text:span text:style-name="T41">cette année, pour des raisons de logistique, ils ne seront pas nominatifs mais distribués par service. Un stock sera également disponible si besoin au service RH et à la délégation. Les agents (hors INSEE et Douanes) utiliseront à nouveau l'</text:span><text:span text:style-name="T38">application </text:span><text:span text:style-name="T41">MICADOS pour saisir directement </text:span><text:span text:style-name="T38">leurs choix </text:span><text:span text:style-name="T41">et </text:span><text:span text:style-name="T38">imprimer eux-mêmes leurs bons de retrait ainsi que l'invitation pour le spectacle.</text:span></text:p>
      <text:p text:style-name="P39"/>
      <text:p text:style-name="P46"><text:span text:style-name="T63">Aide à la parentalité : 4 920 €</text:span></text:p>
      <text:p text:style-name="P54"/>
      <text:p text:style-name="P11"><text:span text:style-name="T27">A</text:span><text:span text:style-name="T23">ccueil de loisirs </text:span><text:span text:style-name="T29">SNCF</text:span><text:span text:style-name="T48"> : </text:span><text:span text:style-name="T63">1 500 €</text:span></text:p>
      <text:p text:style-name="P11"/>
      <text:p text:style-name="P48"><text:span text:style-name="T63">CESU soutien scolaire</text:span><text:span text:style-name="T41"> : </text:span><text:span text:style-name="T42">1 000 euros de chèques CESU ont été achetés en fin d'année 2016. 500 euros ont été utilisés à ce jour. Il s'agit d'une nouve</text:span><text:span text:style-name="T47">auté 2017</text:span><text:span text:style-name="T42"> encore peu utilisée qui sera relancée à la rentrée scolaire 2017/2018.</text:span></text:p>
      <text:p text:style-name="P48"><text:span text:style-name="T42"/></text:p>
      <text:p text:style-name="P49"><text:span text:style-name="T64">Coupons sport</text:span><text:span text:style-name="T42"> : Une enquête a été lancée dernièrement pour juger de l'utilité de cette action nouvelle. Le retour a été favorable. Il a été décidé d'acheter 3400 euros de coupons anonymes. Ils seront attribués par famille et l</text:span><text:span text:style-name="T46">e</text:span><text:span text:style-name="T42"> <text:s/></text:span><text:span text:style-name="T46">montant</text:span><text:span text:style-name="T42"> attribué dépendra du nombre de demandes. Les agents intéressés devront d'abord s'assurer que leur structure sportive les accepte. Ces coupons, valables 2 ans, pourront également être donnés à des familles en difficulté par l'assistante de service social. Un formulaire de demande sera envoyé aux agents.</text:span></text:p>
      <text:p text:style-name="P49"><text:span text:style-name="T42"/></text:p>
      <text:p text:style-name="P51"><text:span text:style-name="T49">Coins repas : </text:span><text:span text:style-name="T64">1 2</text:span><text:span text:style-name="T49">00 €</text:span></text:p>
      <text:p text:style-name="P60"><text:span text:style-name="T36"/></text:p>
      <text:p text:style-name="P50"><text:span text:style-name="T43">P</text:span><text:span text:style-name="T42">rincipalement pour l'achat de mobilier neuf pour Saint Junien</text:span><text:span text:style-name="T39">.</text:span></text:p>
      <text:p text:style-name="P38"><text:soft-page-break/><text:span text:style-name="T19">4</text:span><text:span text:style-name="T15">) </text:span><text:span text:style-name="T31">Actualités du service social : la nouvelle circulaire</text:span></text:p>
      <text:p text:style-name="P26"/>
      <text:p text:style-name="P27"><text:span text:style-name="T65">Un diaporama nous a été présenté retraçant les principaux points de la nouvelle circulaire du service social adressée par le Secrétariat Général à tous les Directeurs le 9 novembre 2016. </text:span><text:span text:style-name="T70">Elle</text:span><text:span text:style-name="T65"> précise les missions et le cadre d'intervention de ce service qui s'inscrit dans une orientation de service social du travail et une dynamique d'accompagnement des agents. Elle se substitue, pour sa partie relative aux missions à la circulaire du 21/07/2005. Plusieurs points ont été abordés :</text:span></text:p>
      <text:p text:style-name="P56"><text:span text:style-name="T65"/></text:p>
      <text:p text:style-name="P27"><text:span text:style-name="T65">1) L'organisation du réseau : 1 CTN (Conseiller(e) technique national(e)), 14 CTR</text:span><text:span text:style-name="T70">égionaux</text:span><text:span text:style-name="T65">, 143 assistant(e)s de service social. Ce réseau fonctionne dans un cadre législatif et déontologique, avec une obligation de continuité de service (entre départements) et des moyens mis à disposition par les directions.</text:span></text:p>
      <text:p text:style-name="P56"><text:span text:style-name="T65"/></text:p>
      <text:p text:style-name="P27"><text:span text:style-name="T65">2) Le service social a deux grandes missions : l'accompagnement social individualisé et les interventions dans les collectifs de travail.</text:span></text:p>
      <text:p text:style-name="P57"><text:span text:style-name="T55"/></text:p>
      <text:p text:style-name="P29"><text:span text:style-name="T66">L'assistant(e) de service social intervient auprès des agents confrontés à des difficultés personnelles et/ou professionnelles en orientant et en permettant l'accès aux dispositifs de droit commun, mais également ministériels et interministériels. Elle intervient sur demande de l'agent, mais aussi des chefs de service, des services RH, des correspondants sociaux, des collègues, des familles... Il ne faut pas hésiter à signaler toute personne en difficulté professionnelle, personnelle, financière... afin qu'elle puisse agir dans le respect de la personne bien sûr et du secret professionnel. Elle intervient également dans le dispositif d'aide au retour à l'emploi après une absence de longue durée. Cette intervention peut se faire tant auprès de la personne qu'auprès de ses collègues (situation de handicap par exemple).</text:span></text:p>
      <text:p text:style-name="P58"><text:span text:style-name="T66"/></text:p>
      <text:p text:style-name="P29"><text:span text:style-name="T66">3) L'assistant(e) de service social participe aux instances de dialogue social (CNAS, CDAS et CHSCT) mais, et c'est nouveau, elle peut également apporter un appui technique et un soutien auprès des services. C'était déjà le cas pour des événements graves mais elle peut désormais le faire pour des services connaissant des difficultés (relations conflictuelles par exemple) ou lors de réorganisations ou restructurations de services. L'assistant(e) de service social peut intervenir sur demande d'un agent, d'un chef de service.. mais toujours avec l'accord de la direction. Elle apporte son expertise en matière sociale et un « œil » extérieur. Des formations sont en cours pour permettre aux assistant(e)s de service social d'assurer cette nouvelle tâche qui requiert des connaissances en « psychosociologie » du groupe.</text:span></text:p>
      <text:p text:style-name="P57"><text:span text:style-name="T55"/></text:p>
      <text:p text:style-name="P30"><text:span text:style-name="T67">A cette occasion, nous avons demandé si les formations régionales qui étaient prévues par les orientations antérieures à destination des représentants des personnels étaient toujours à l'ordre du jour. Madame LEMAITRE a répondu que des stages nationaux avaient déjà eu lieu et n'étaient pas concluants, donc il n'y </text:span><text:span text:style-name="T70">a </text:span><text:span text:style-name="T67">rien de prévu à l'heure actuelle au niveau régional </text:span><text:span text:style-name="T70">à destination des représentants syndicaux.</text:span></text:p>
      <text:p text:style-name="P28"><text:span text:style-name="T55"/></text:p>
      <text:p text:style-name="P16"><text:span text:style-name="T16">5) </text:span><text:span text:style-name="T18">Questions diverses</text:span></text:p>
      <text:p text:style-name="P59"/>
      <text:p text:style-name="P44"><text:span text:style-name="T45">- U</text:span><text:span text:style-name="T44">n médecin de prévention a « enfin » été recruté. Il s'agit du Docteur Mich</text:span><text:span text:style-name="T45">el</text:span><text:span text:style-name="T44">le REBIERE. Elle interviendra </text:span><text:span text:style-name="T45">les lundi, mercredi et vendredi à compter du 1</text:span><text:span text:style-name="T69">er</text:span><text:span text:style-name="T45"> juillet 2017.</text:span></text:p>
      <text:p text:style-name="P55"/>
      <text:p text:style-name="P42"><text:span text:style-name="T68">- Les organisations syndicales présentes se sont émues de l'état des locaux </text:span><text:span text:style-name="T70">occupés par </text:span><text:span text:style-name="T68">la délégation rue Armand Barbes. En effet, à la suite des travaux de construction d'un hôtel à proximité, l'immeuble a bougé, engendrant des nuisances (étais pour soutenir des fenêtres, scotchs ? </text:span><text:span text:style-name="T71">p</text:span><text:span text:style-name="T68">our maintenir une fenêtre fermée, infiltrations d'eau et moisissures...). Malheureusement, la direction ne peut pas donner de date pour l'installation sur le site de Cruveilhier. Une inspection d</text:span><text:span text:style-name="T71">es locaux</text:span><text:span text:style-name="T68"> sera faite rapidement pour juger de la dangerosité des lieux.</text:span></text:p>
      <text:p text:style-name="P3"/>
      <text:p text:style-name="P23"><text:span text:style-name="T68">- Madame DESBALS a participé à un atelier </text:span><text:span text:style-name="T71">au secrétariat général,</text:span><text:span text:style-name="T68"> sur l'évaluation des actions locales. Une enquête </text:span><text:span text:style-name="T71">nationale </text:span><text:span text:style-name="T68">va être lancée à destination des agents </text:span><text:span text:style-name="T71">du Ministère </text:span><text:span text:style-name="T68">afin de connaître leur ressenti sur des actions passées et leurs besoins futurs.</text:span></text:p>
      <text:p text:style-name="P3"/>
      <text:p text:style-name="P4">N'hésitez pas à nous faire part de vos suggestions ou interrogations sur le sujet de l'action sociale et à nous contacter si vous rencontrez des difficultés ou recherchez des renseignements.</text:p>
      <text:p text:style-name="P52"/>
      <text:p text:style-name="P5"><text:span text:style-name="T13">Claire COULAUDOU</text:span><text:span text:style-name="T20"> </text:span><text:span text:style-name="T21">et Geneviève ROY,</text:span></text:p>
      <text:p text:style-name="P7"><text:span text:style-name="T20">représentant</text:span><text:span text:style-name="T56">e</text:span><text:span text:style-name="T68">s</text:span><text:span text:style-name="T20"> CGT Finances Publique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1cm"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50:25.90</meta:creation-date>
    <dc:date>2017-05-16T16:42:13.38</dc:date>
    <meta:editing-duration>PT3H47M12S</meta:editing-duration>
    <meta:editing-cycles>10</meta:editing-cycles>
    <meta:generator>LibreOffice/3.6$Windows_x86 LibreOffice_project/5b93205-6e6b3fc-7830f6d-c08ad66-1d9bf4</meta:generator>
    <meta:print-date>2017-05-16T16:22:18.32</meta:print-date>
    <meta:document-statistic meta:table-count="0" meta:image-count="1" meta:object-count="0" meta:page-count="3" meta:paragraph-count="54" meta:word-count="1936" meta:character-count="11504" meta:non-whitespace-character-count="9624"/>
  </office:meta>
</office:document-meta>
</file>