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0AE000000D563064738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xmlns:loext="urn:org:documentfoundation:names:experimental:office:xmlns:loext:1.0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omic Sans MS" fo:font-size="8pt" style:font-size-asian="8pt" style:font-name-complex="Comic Sans MS"/>
    </style:style>
    <style:style style:name="P2" style:family="paragraph" style:parent-style-name="Standard">
      <style:paragraph-properties fo:text-align="center" style:justify-single-word="false"/>
      <style:text-properties style:font-name="Comic Sans MS" fo:font-size="14pt" fo:font-weight="bold" style:font-size-asian="14pt" style:font-weight-asian="bold" style:font-name-complex="Comic Sans MS"/>
    </style:style>
    <style:style style:name="P3" style:family="paragraph" style:parent-style-name="Standard">
      <style:paragraph-properties fo:text-align="justify" style:justify-single-word="false"/>
      <style:text-properties style:font-name="Comic Sans MS" fo:font-size="10pt" officeooo:paragraph-rsid="0028ccfb" style:font-size-asian="10pt" style:font-name-complex="Comic Sans MS" style:font-size-complex="10pt"/>
    </style:style>
    <style:style style:name="P4" style:family="paragraph" style:parent-style-name="Standard">
      <style:paragraph-properties fo:text-align="justify" style:justify-single-word="false"/>
      <style:text-properties style:font-name="Comic Sans MS" fo:font-size="10pt" officeooo:paragraph-rsid="00302047" style:font-size-asian="10pt" style:font-name-complex="Comic Sans MS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Comic Sans MS" fo:font-size="10pt" officeooo:paragraph-rsid="001fea20" style:font-size-asian="10pt" style:font-name-complex="Comic Sans MS" style:font-size-complex="10pt"/>
    </style:style>
    <style:style style:name="P6" style:family="paragraph" style:parent-style-name="Standard">
      <style:paragraph-properties fo:text-align="justify" style:justify-single-word="false"/>
      <style:text-properties style:font-name="Comic Sans MS" fo:font-size="10pt" officeooo:rsid="0022acd3" officeooo:paragraph-rsid="00391282" style:font-size-asian="10pt" style:font-name-complex="Comic Sans MS" style:font-size-complex="10pt"/>
    </style:style>
    <style:style style:name="P7" style:family="paragraph" style:parent-style-name="Standard">
      <style:paragraph-properties fo:text-align="justify" style:justify-single-word="false"/>
      <style:text-properties style:font-name="Comic Sans MS" fo:font-size="10pt" officeooo:rsid="0022acd3" officeooo:paragraph-rsid="0021c977" style:font-size-asian="10pt" style:font-name-complex="Comic Sans MS" style:font-size-complex="10pt"/>
    </style:style>
    <style:style style:name="P8" style:family="paragraph" style:parent-style-name="Standard">
      <style:paragraph-properties fo:text-align="justify" style:justify-single-word="false"/>
      <style:text-properties style:font-name="Comic Sans MS" fo:font-size="10pt" officeooo:rsid="003b08c6" officeooo:paragraph-rsid="003b08c6" style:font-size-asian="10pt" style:font-name-complex="Comic Sans MS" style:font-size-complex="10pt"/>
    </style:style>
    <style:style style:name="P9" style:family="paragraph" style:parent-style-name="Standard">
      <style:paragraph-properties fo:text-align="center" style:justify-single-word="false"/>
      <style:text-properties style:font-name="Comic Sans MS" fo:font-size="10pt" officeooo:paragraph-rsid="001fea20" style:font-size-asian="10pt" style:font-name-complex="Comic Sans MS" style:font-size-complex="10pt"/>
    </style:style>
    <style:style style:name="P10" style:family="paragraph" style:parent-style-name="Standard">
      <style:paragraph-properties fo:text-align="center" style:justify-single-word="false"/>
      <style:text-properties style:font-name="Comic Sans MS" fo:font-size="10pt" fo:font-weight="bold" officeooo:paragraph-rsid="001fea20" style:font-size-asian="10pt" style:font-weight-asian="bold" style:font-name-complex="Comic Sans MS" style:font-size-complex="10pt"/>
    </style:style>
    <style:style style:name="P11" style:family="paragraph" style:parent-style-name="Standard">
      <style:paragraph-properties fo:text-align="center" style:justify-single-word="false"/>
      <style:text-properties style:font-name="Comic Sans MS" fo:font-size="10pt" fo:font-weight="bold" officeooo:paragraph-rsid="0044a49a" style:font-size-asian="10pt" style:font-weight-asian="bold" style:font-name-complex="Comic Sans MS" style:font-size-complex="10pt"/>
    </style:style>
    <style:style style:name="P12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2ae2f5" officeooo:paragraph-rsid="001fea20" style:font-size-asian="10pt" style:font-name-complex="Comic Sans MS" style:font-size-complex="10pt"/>
    </style:style>
    <style:style style:name="P13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21c977" officeooo:paragraph-rsid="0021c977" style:font-size-asian="10pt" style:font-name-complex="Comic Sans MS" style:font-size-complex="10pt"/>
    </style:style>
    <style:style style:name="P14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340739" officeooo:paragraph-rsid="00350719" style:font-size-asian="10pt" style:font-name-complex="Comic Sans MS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3f18fd" officeooo:paragraph-rsid="003f18fd" style:font-size-asian="10pt" style:font-name-complex="Comic Sans MS" style:font-size-complex="10pt"/>
    </style:style>
    <style:style style:name="P16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3f18fd" officeooo:paragraph-rsid="003ddca1" style:font-size-asian="10pt" style:font-name-complex="Comic Sans MS" style:font-size-complex="10pt"/>
    </style:style>
    <style:style style:name="P17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49efb5" officeooo:paragraph-rsid="0049efb5" style:font-size-asian="10pt" style:font-name-complex="Comic Sans MS" style:font-size-complex="10pt"/>
    </style:style>
    <style:style style:name="P18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4a6add" officeooo:paragraph-rsid="004a6add" style:font-size-asian="10pt" style:font-name-complex="Comic Sans MS" style:font-size-complex="10pt"/>
    </style:style>
    <style:style style:name="P19" style:family="paragraph" style:parent-style-name="Standard">
      <style:paragraph-properties fo:text-align="justify" style:justify-single-word="false"/>
      <style:text-properties style:font-name="Comic Sans MS" fo:font-size="10pt" style:text-underline-style="none" officeooo:rsid="004ac35e" officeooo:paragraph-rsid="004ac35e" style:font-size-asian="10pt" style:font-name-complex="Comic Sans MS" style:font-size-complex="10pt"/>
    </style:style>
    <style:style style:name="P20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bold" officeooo:rsid="002ae2f5" officeooo:paragraph-rsid="002ae2f5" style:font-size-asian="10pt" style:font-weight-asian="bold" style:font-name-complex="Comic Sans MS" style:font-size-complex="10pt" style:font-weight-complex="bold"/>
    </style:style>
    <style:style style:name="P21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bold" officeooo:rsid="002ae2f5" officeooo:paragraph-rsid="0049efb5" style:font-size-asian="10pt" style:font-weight-asian="bold" style:font-name-complex="Comic Sans MS" style:font-size-complex="10pt" style:font-weight-complex="bold"/>
    </style:style>
    <style:style style:name="P22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bold" officeooo:rsid="003d30d4" officeooo:paragraph-rsid="002eea0d" style:font-size-asian="10pt" style:font-weight-asian="bold" style:font-name-complex="Comic Sans MS" style:font-size-complex="10pt" style:font-weight-complex="bold"/>
    </style:style>
    <style:style style:name="P23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bold" officeooo:rsid="004b3672" officeooo:paragraph-rsid="004b3672" style:font-size-asian="10pt" style:font-weight-asian="bold" style:font-name-complex="Comic Sans MS" style:font-size-complex="10pt" style:font-weight-complex="bold"/>
    </style:style>
    <style:style style:name="P24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normal" officeooo:rsid="003d30d4" officeooo:paragraph-rsid="0045b527" style:font-size-asian="10pt" style:font-weight-asian="normal" style:font-name-complex="Comic Sans MS" style:font-size-complex="10pt" style:font-weight-complex="normal"/>
    </style:style>
    <style:style style:name="P25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normal" officeooo:rsid="003d30d4" officeooo:paragraph-rsid="0048c1b1" style:font-size-asian="10pt" style:font-weight-asian="normal" style:font-name-complex="Comic Sans MS" style:font-size-complex="10pt" style:font-weight-complex="normal"/>
    </style:style>
    <style:style style:name="P26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normal" officeooo:rsid="0049efb5" officeooo:paragraph-rsid="0049efb5" style:font-size-asian="10pt" style:font-weight-asian="normal" style:font-name-complex="Comic Sans MS" style:font-size-complex="10pt" style:font-weight-complex="normal"/>
    </style:style>
    <style:style style:name="P27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normal" officeooo:rsid="0048bf03" officeooo:paragraph-rsid="0048c1b1" style:font-size-asian="10pt" style:font-weight-asian="normal" style:font-name-complex="Comic Sans MS" style:font-size-complex="10pt" style:font-weight-complex="normal"/>
    </style:style>
    <style:style style:name="P28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normal" officeooo:rsid="004ac35e" officeooo:paragraph-rsid="004ac35e" style:font-size-asian="10pt" style:font-weight-asian="normal" style:font-name-complex="Comic Sans MS" style:font-size-complex="10pt" style:font-weight-complex="normal"/>
    </style:style>
    <style:style style:name="P29" style:family="paragraph" style:parent-style-name="Standard">
      <style:paragraph-properties fo:text-align="justify" style:justify-single-word="false"/>
      <style:text-properties style:font-name="Comic Sans MS" fo:font-size="10pt" style:text-underline-style="none" fo:font-weight="normal" officeooo:rsid="004b3672" officeooo:paragraph-rsid="004b3672" style:font-size-asian="10pt" style:font-weight-asian="normal" style:font-name-complex="Comic Sans MS" style:font-size-complex="10pt" style:font-weight-complex="normal"/>
    </style:style>
    <style:style style:name="P30" style:family="paragraph" style:parent-style-name="Standard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officeooo:rsid="002ae2f5" officeooo:paragraph-rsid="002ae2f5" style:font-size-asian="10pt" style:font-weight-asian="bold" style:font-name-complex="Comic Sans MS" style:font-size-complex="10pt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bold" officeooo:rsid="002cf44c" officeooo:paragraph-rsid="002cf44c" style:font-size-asian="10pt" style:font-weight-asian="bold" style:font-name-complex="Comic Sans MS" style:font-size-complex="10pt" style:font-weight-complex="bold"/>
    </style:style>
    <style:style style:name="P32" style:family="paragraph" style:parent-style-name="Standard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officeooo:rsid="002cc30b" officeooo:paragraph-rsid="002cc30b" style:font-size-asian="10pt" style:font-name-complex="Comic Sans MS" style:font-size-complex="10pt"/>
    </style:style>
    <style:style style:name="P33" style:family="paragraph" style:parent-style-name="Standard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officeooo:rsid="0023bc94" officeooo:paragraph-rsid="004ac35e" style:font-size-asian="10pt" style:font-name-complex="Comic Sans MS" style:font-size-complex="10pt"/>
    </style:style>
    <style:style style:name="P34" style:family="paragraph" style:parent-style-name="Standard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officeooo:rsid="004ac35e" officeooo:paragraph-rsid="004ac35e" style:font-size-asian="10pt" style:font-name-complex="Comic Sans MS" style:font-size-complex="10pt"/>
    </style:style>
    <style:style style:name="P35" style:family="paragraph" style:parent-style-name="Standard">
      <style:paragraph-properties fo:text-align="justify" style:justify-single-word="false"/>
      <style:text-properties style:font-name="Comic Sans MS" fo:font-size="10pt" style:text-underline-style="solid" style:text-underline-width="auto" style:text-underline-color="font-color" fo:font-weight="normal" officeooo:rsid="004ac35e" officeooo:paragraph-rsid="004ac35e" style:font-size-asian="10pt" style:font-weight-asian="normal" style:font-name-complex="Comic Sans MS" style:font-size-complex="10pt" style:font-weight-complex="normal"/>
    </style:style>
    <style:style style:name="P36" style:family="paragraph" style:parent-style-name="Standard">
      <style:paragraph-properties fo:text-align="justify" style:justify-single-word="false"/>
      <style:text-properties style:font-name="Comic Sans MS" fo:font-size="10pt" fo:language="zxx" fo:country="none" officeooo:paragraph-rsid="001fea20" style:font-size-asian="10pt" style:font-name-complex="Comic Sans MS" style:font-size-complex="10pt"/>
    </style:style>
    <style:style style:name="P37" style:family="paragraph" style:parent-style-name="Standard">
      <style:paragraph-properties fo:text-align="center" style:justify-single-word="false"/>
    </style:style>
    <style:style style:name="P38" style:family="paragraph" style:parent-style-name="Standard">
      <style:paragraph-properties fo:margin-left="4.995cm" fo:margin-right="0cm" fo:text-indent="0cm" style:auto-text-indent="false"/>
      <style:text-properties style:font-name="Comic Sans MS" officeooo:rsid="0014e2c4" style:font-name-complex="Comic Sans MS"/>
    </style:style>
    <style:style style:name="P39" style:family="paragraph" style:parent-style-name="Standard" style:master-page-name="Standard">
      <style:paragraph-properties fo:text-align="justify" style:justify-single-word="false" style:page-number="auto"/>
      <style:text-properties style:font-name="Comic Sans MS" fo:font-size="10pt" fo:language="zxx" fo:country="none" officeooo:paragraph-rsid="001fea20" style:font-size-asian="10pt" style:font-name-complex="Comic Sans MS" style:font-size-complex="10pt"/>
    </style:style>
    <style:style style:name="P40" style:family="paragraph" style:parent-style-name="Standard" style:list-style-name="WW8Num6">
      <style:paragraph-properties fo:text-align="justify" style:justify-single-word="false"/>
      <style:text-properties fo:font-size="10pt" officeooo:paragraph-rsid="001fea20" style:font-size-asian="10pt" style:font-size-complex="10pt"/>
    </style:style>
    <style:style style:name="P41" style:family="paragraph" style:parent-style-name="Standard" style:list-style-name="WW8Num6">
      <style:paragraph-properties fo:text-align="justify" style:justify-single-word="false"/>
      <style:text-properties style:font-name="Comic Sans MS" fo:font-size="10pt" officeooo:rsid="0048bf03" officeooo:paragraph-rsid="00302047" style:font-size-asian="10pt" style:font-name-complex="Comic Sans MS" style:font-size-complex="10pt"/>
    </style:style>
    <style:style style:name="P42" style:family="paragraph" style:parent-style-name="Standard" style:list-style-name="WW8Num6">
      <style:paragraph-properties fo:text-align="justify" style:justify-single-word="false"/>
      <style:text-properties style:font-name="Comic Sans MS" fo:font-size="10pt" officeooo:rsid="0048bf03" officeooo:paragraph-rsid="003d30d4" style:font-size-asian="10pt" style:font-name-complex="Comic Sans MS" style:font-size-complex="10pt"/>
    </style:style>
    <style:style style:name="P43" style:family="paragraph" style:parent-style-name="Standard" style:list-style-name="WW8Num6">
      <style:paragraph-properties fo:text-align="justify" style:justify-single-word="false"/>
      <style:text-properties style:font-name="Comic Sans MS" fo:font-size="10pt" officeooo:rsid="003d30d4" officeooo:paragraph-rsid="003d30d4" style:font-size-asian="10pt" style:font-name-complex="Comic Sans MS" style:font-size-complex="10pt"/>
    </style:style>
    <style:style style:name="P44" style:family="paragraph" style:parent-style-name="Standard" style:list-style-name="WW8Num10">
      <style:paragraph-properties fo:margin-left="0cm" fo:margin-right="0cm" fo:text-align="start" style:justify-single-word="false" fo:text-indent="0cm" style:auto-text-indent="false"/>
      <style:text-properties fo:font-size="10pt" officeooo:paragraph-rsid="001fea20" style:font-size-asian="10pt" style:font-size-complex="10pt"/>
    </style:style>
    <style:style style:name="T1" style:family="text">
      <style:text-properties style:font-name="Comic Sans MS" style:font-name-complex="Comic Sans MS"/>
    </style:style>
    <style:style style:name="T2" style:family="text">
      <style:text-properties style:font-name="Comic Sans MS" officeooo:rsid="003d30d4" style:font-name-complex="Comic Sans MS"/>
    </style:style>
    <style:style style:name="T3" style:family="text">
      <style:text-properties style:font-name="Comic Sans MS" officeooo:rsid="0048bf03" style:font-name-complex="Comic Sans MS"/>
    </style:style>
    <style:style style:name="T4" style:family="text">
      <style:text-properties style:font-name="Comic Sans MS" style:text-underline-style="solid" style:text-underline-width="auto" style:text-underline-color="font-color" fo:font-weight="bold" style:font-weight-asian="bold" style:font-name-complex="Comic Sans MS"/>
    </style:style>
    <style:style style:name="T5" style:family="text">
      <style:text-properties style:font-name="Comic Sans MS" style:text-underline-style="solid" style:text-underline-width="auto" style:text-underline-color="font-color" fo:font-weight="bold" officeooo:rsid="0028ccfb" style:font-weight-asian="bold" style:font-name-complex="Comic Sans MS"/>
    </style:style>
    <style:style style:name="T6" style:family="text">
      <style:text-properties style:font-name="Comic Sans MS" style:text-underline-style="solid" style:text-underline-width="auto" style:text-underline-color="font-color" fo:font-weight="bold" officeooo:rsid="003d30d4" style:font-weight-asian="bold" style:font-name-complex="Comic Sans MS"/>
    </style:style>
    <style:style style:name="T7" style:family="text">
      <style:text-properties style:font-name="Comic Sans MS" style:text-underline-style="solid" style:text-underline-width="auto" style:text-underline-color="font-color" fo:font-weight="bold" officeooo:rsid="004e3e1a" style:font-weight-asian="bold" style:font-name-complex="Comic Sans MS"/>
    </style:style>
    <style:style style:name="T8" style:family="text">
      <style:text-properties style:font-name="Comic Sans MS" fo:font-size="14pt" fo:font-weight="bold" style:font-size-asian="14pt" style:font-weight-asian="bold" style:font-name-complex="Comic Sans MS"/>
    </style:style>
    <style:style style:name="T9" style:family="text">
      <style:text-properties style:font-name="Comic Sans MS" fo:font-size="14pt" fo:font-weight="bold" officeooo:rsid="001fea20" style:font-size-asian="14pt" style:font-weight-asian="bold" style:font-name-complex="Comic Sans MS"/>
    </style:style>
    <style:style style:name="T10" style:family="text">
      <style:text-properties style:font-name="Comic Sans MS" fo:font-size="14pt" fo:font-weight="bold" officeooo:rsid="002fb1a3" style:font-size-asian="14pt" style:font-weight-asian="bold" style:font-name-complex="Comic Sans MS"/>
    </style:style>
    <style:style style:name="T11" style:family="text">
      <style:text-properties style:font-name="Comic Sans MS" fo:font-size="14pt" fo:font-weight="bold" officeooo:rsid="0048bf03" style:font-size-asian="14pt" style:font-weight-asian="bold" style:font-name-complex="Comic Sans MS"/>
    </style:style>
    <style:style style:name="T12" style:family="text">
      <style:text-properties style:font-name="Comic Sans MS" style:text-underline-style="none" fo:font-weight="bold" officeooo:rsid="00302047" style:font-weight-asian="bold" style:font-name-complex="Comic Sans MS"/>
    </style:style>
    <style:style style:name="T13" style:family="text">
      <style:text-properties officeooo:rsid="0028ccfb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weight="bold" officeooo:rsid="0040e0fd" style:font-weight-asian="bold" style:font-weight-complex="bold"/>
    </style:style>
    <style:style style:name="T16" style:family="text">
      <style:text-properties fo:font-weight="bold" officeooo:rsid="004183f1" style:font-weight-asian="bold" style:font-weight-complex="bold"/>
    </style:style>
    <style:style style:name="T17" style:family="text">
      <style:text-properties fo:font-weight="bold" officeooo:rsid="0048bf03" style:font-weight-asian="bold" style:font-weight-complex="bold"/>
    </style:style>
    <style:style style:name="T18" style:family="text">
      <style:text-properties fo:font-weight="bold" officeooo:rsid="003bd77a" style:font-weight-asian="bold"/>
    </style:style>
    <style:style style:name="T19" style:family="text">
      <style:text-properties fo:font-weight="bold" officeooo:rsid="004b3672" style:font-weight-asian="bold"/>
    </style:style>
    <style:style style:name="T20" style:family="text">
      <style:text-properties officeooo:rsid="002fb1a3"/>
    </style:style>
    <style:style style:name="T21" style:family="text">
      <style:text-properties officeooo:rsid="00302047"/>
    </style:style>
    <style:style style:name="T22" style:family="text">
      <style:text-properties style:text-underline-style="solid" style:text-underline-width="auto" style:text-underline-color="font-color" officeooo:rsid="003b08c6"/>
    </style:style>
    <style:style style:name="T23" style:family="text">
      <style:text-properties style:text-underline-style="solid" style:text-underline-width="auto" style:text-underline-color="font-color" officeooo:rsid="00302047"/>
    </style:style>
    <style:style style:name="T24" style:family="text">
      <style:text-properties style:text-underline-style="solid" style:text-underline-width="auto" style:text-underline-color="font-color" officeooo:rsid="0048bf03"/>
    </style:style>
    <style:style style:name="T25" style:family="text">
      <style:text-properties style:text-underline-style="solid" style:text-underline-width="auto" style:text-underline-color="font-color" officeooo:rsid="0049efb5"/>
    </style:style>
    <style:style style:name="T26" style:family="text">
      <style:text-properties style:text-underline-style="none"/>
    </style:style>
    <style:style style:name="T27" style:family="text">
      <style:text-properties style:text-underline-style="none" fo:font-weight="bold" style:font-weight-asian="bold" style:font-weight-complex="bold"/>
    </style:style>
    <style:style style:name="T28" style:family="text">
      <style:text-properties style:text-underline-style="none" fo:font-weight="normal" style:font-weight-asian="normal" style:font-weight-complex="normal"/>
    </style:style>
    <style:style style:name="T29" style:family="text">
      <style:text-properties style:text-underline-style="none" fo:font-weight="normal" officeooo:rsid="0048bf03" style:font-weight-asian="normal" style:font-weight-complex="normal"/>
    </style:style>
    <style:style style:name="T30" style:family="text">
      <style:text-properties style:text-underline-style="none" fo:font-weight="normal" officeooo:rsid="004b3672" style:font-weight-asian="normal" style:font-weight-complex="normal"/>
    </style:style>
    <style:style style:name="T31" style:family="text">
      <style:text-properties style:text-underline-style="none" officeooo:rsid="0048bf03"/>
    </style:style>
    <style:style style:name="T32" style:family="text">
      <style:text-properties style:text-underline-style="none" officeooo:rsid="004b3672"/>
    </style:style>
    <style:style style:name="T33" style:family="text">
      <style:text-properties officeooo:rsid="0040e0fd"/>
    </style:style>
    <style:style style:name="T34" style:family="text">
      <style:text-properties officeooo:rsid="00435abf"/>
    </style:style>
    <style:style style:name="T35" style:family="text">
      <style:text-properties officeooo:rsid="0044a49a"/>
    </style:style>
    <style:style style:name="T36" style:family="text">
      <style:text-properties officeooo:rsid="0048bf03"/>
    </style:style>
    <style:style style:name="T37" style:family="text">
      <style:text-properties officeooo:rsid="0048c1b1"/>
    </style:style>
    <style:style style:name="T38" style:family="text">
      <style:text-properties style:text-position="super 58%" officeooo:rsid="0048c1b1"/>
    </style:style>
    <style:style style:name="T39" style:family="text">
      <style:text-properties officeooo:rsid="0049efb5"/>
    </style:style>
    <style:style style:name="T40" style:family="text">
      <style:text-properties officeooo:rsid="004a6add"/>
    </style:style>
    <style:style style:name="T41" style:family="text">
      <style:text-properties officeooo:rsid="004ac35e"/>
    </style:style>
    <style:style style:name="T42" style:family="text">
      <style:text-properties officeooo:rsid="004b3672"/>
    </style:style>
    <style:style style:name="T43" style:family="text">
      <style:text-properties officeooo:rsid="004edca7"/>
    </style:style>
    <style:style style:name="fr1" style:family="graphic" style:parent-style-name="Frame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-left="0.256cm" fo:padding-right="0.256cm" fo:padding-top="0.129cm" fo:padding-bottom="0.129cm" fo:border="none">
        <style:background-image/>
      </style:graphic-properties>
    </style:style>
    <style:style style:name="fr2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9"/>
      <text:p text:style-name="P36"><draw:frame draw:style-name="fr1" draw:name="Cadre1" text:anchor-type="char" svg:x="5.103cm" svg:y="0.023cm" svg:width="12.629cm" svg:height="3.27cm" draw:z-index="0"><draw:text-box><text:p text:style-name="P38">Limoges, le <text:span text:style-name="T36">17 novembre</text:span> 201<text:span text:style-name="T20">6</text:span></text:p><text:p text:style-name="P1"/><text:p text:style-name="P2">CONSEIL DEPARTEMENTAL DE<text:line-break/>L’ACTION SOCIALE DE LA HAUTE-VIENNE</text:p><text:p text:style-name="P37"><text:span text:style-name="T8">Compte rendu de la réunion du </text:span><text:span text:style-name="T11">17 novembre </text:span><text:span text:style-name="T9">201</text:span><text:span text:style-name="T10">6</text:span></text:p></draw:text-box></draw:frame><draw:frame draw:style-name="fr2" draw:name="images1" text:anchor-type="char" svg:x="0.044cm" svg:y="-0.596cm" svg:width="3.734cm" svg:height="4.572cm" draw:z-index="1"><draw:image xlink:href="Pictures/10000000000000AE000000D563064738.png" xlink:type="simple" xlink:show="embed" xlink:actuate="onLoad"/></draw:frame></text:p>
      <text:p text:style-name="P4"><text:span text:style-name="T22">O</text:span><text:span text:style-name="T23">rdre du jour :</text:span><text:span text:style-name="T21"> </text:span></text:p>
      <text:list xml:id="list28306202" text:style-name="WW8Num6">
        <text:list-item>
          <text:p text:style-name="P40"><text:span text:style-name="T1">Approbation du procès-verbal du CDAS du </text:span><text:span text:style-name="T3">9 juin</text:span><text:span text:style-name="T2"> 2016</text:span></text:p>
        </text:list-item>
        <text:list-item>
          <text:p text:style-name="P41">Les actualités</text:p>
        </text:list-item>
        <text:list-item>
          <text:p text:style-name="P42">La restauration des agents des Finances publiques <text:span text:style-name="T39">de St Junien</text:span></text:p>
        </text:list-item>
        <text:list-item>
          <text:p text:style-name="P43">Point sur le budget d'initiative locale 2016</text:p>
        </text:list-item>
        <text:list-item>
          <text:p text:style-name="P42">Les projets d'action<text:span text:style-name="T43">s</text:span> locales 2017</text:p>
        </text:list-item>
        <text:list-item>
          <text:p text:style-name="P43">Questions diverses</text:p>
        </text:list-item>
      </text:list>
      <text:p text:style-name="P10">--------------</text:p>
      <text:p text:style-name="P5"/>
      <text:list xml:id="list28303952" text:style-name="WW8Num10">
        <text:list-header>
          <text:p text:style-name="P44"><text:span text:style-name="T5">1) </text:span><text:span text:style-name="T4">Approbation du procès-verbal du CDAS du </text:span><text:span text:style-name="T7">9 juin</text:span><text:span text:style-name="T6"> 2016</text:span><text:span text:style-name="T12"> :</text:span></text:p>
        </text:list-header>
      </text:list>
      <text:p text:style-name="P3"><text:span text:style-name="T13">Pas d'observation particulière. </text:span>Vote <text:span text:style-name="T13">POUR </text:span>à l'unanimité.</text:p>
      <text:p text:style-name="P12"/>
      <text:p text:style-name="P30"><text:span text:style-name="T21">2</text:span>) <text:span text:style-name="T36">Les actualités</text:span><text:span text:style-name="T26"> :</text:span></text:p>
      <text:p text:style-name="P20"/>
      <text:p text:style-name="P27">Le budget 2017 sera à la baisse, les prestations seront maintenues, les mesures d'économie concerneront ALPAF et EPAF.</text:p>
      <text:p text:style-name="P25"><text:span text:style-name="T37">A compter du 1</text:span><text:span text:style-name="T38">er</text:span><text:span text:style-name="T37"> janvier 2017 la carte APETIZ remplace les titres resto papiers. Ces cartes seront adressées aux agents bénéficiaires avant la fin de l'année par les agents gestionnaires (service RH)</text:span>.</text:p>
      <text:p text:style-name="P26">Il s'agit d'une carte nominative, de type bancaire à code confidentiel avec paiement sans contact possible. Le plafond de dépenses journalier est lim<text:span text:style-name="T42">i</text:span>té à 19 €. Elle peut être utilisée tous les jours sauf les dimanches et jours fériés et les dépenses seront débitées au centime près.</text:p>
      <text:p text:style-name="P26">La carte est utilisable chez les restaurateurs et commerçants affiliés à la commission nationale des titres restaurants et équipés d'un terminal électronique.</text:p>
      <text:p text:style-name="P26"/>
      <text:p text:style-name="P26">N'hésitez pas à faire remonter toute difficulté d'utilisation soit à la délégation des services sociaux ou soit à l'un <text:s/>des membres siégeant au CDAS. Vous trouverez des informations sur le site : www.apetiz.com</text:p>
      <text:p text:style-name="P24"/>
      <text:p text:style-name="P16"/>
      <text:p text:style-name="P21"><text:span text:style-name="T33">3) </text:span><text:span text:style-name="T24">La restauration des agents des Finances publiques </text:span><text:span text:style-name="T25">de St Junien</text:span></text:p>
      <text:p text:style-name="P15"/>
      <text:p text:style-name="P17">Suite au déménagement du Centre des Finances Publiques et de la trésorerie, la délégation des services sociaux a effectué des démarches auprès de la mairie et de l'h<text:span text:style-name="T43">ô</text:span>pital afin de voir s<text:span text:style-name="T42">'</text:span>il était possible <text:span text:style-name="T42">pour </text:span>les agents <text:span text:style-name="T42">de prendre</text:span> les repas dans leurs restaurants administratif<text:span text:style-name="T42">s</text:span>. La réponse a été négative. La délégation a démarché des restaurateurs et le restaurant « <text:span text:style-name="T42">L</text:span>e bœuf rouge » a donné son accord. Ce restaurant est proche du centre des finances publiques et proposera un menu <text:span text:style-name="T40">au prix de 13, 50 € ( entrée plat dessert).</text:span></text:p>
      <text:p text:style-name="P18">Il sera subventionné par l'action sociale et il restera à charge pour les agents :</text:p>
      <text:p text:style-name="P18">- 5,65 € si l'indice est supérieur <text:span text:style-name="T42">ou égal </text:span>à 4<text:span text:style-name="T42">66</text:span></text:p>
      <text:p text:style-name="P18">- 4,45 € si indice est inférieur <text:span text:style-name="T42">ou égal à 466</text:span> </text:p>
      <text:p text:style-name="P18"/>
      <text:p text:style-name="P18">Nous avons décidé de proposer aux agents soit la prise de re<text:span text:style-name="T41">p</text:span>as au restaurant ou soit maintenir les titres restaurants. La délégation va faire une consultation auprès des personnels et le choix retenu sera celui qui obtiendra le plus de réponses positives. <text:span text:style-name="T41">26 agents sont concernés</text:span></text:p>
      <text:p text:style-name="P18"/>
      <text:p text:style-name="P18"/>
      <text:p text:style-name="P18"/>
      <text:p text:style-name="P32"><text:soft-page-break/><text:span text:style-name="T15">4</text:span><text:span text:style-name="T14">) </text:span><text:span text:style-name="T15">Point sur le budget d'initiative locale </text:span><text:span text:style-name="T14">2016</text:span><text:span text:style-name="T27"> :</text:span></text:p>
      <text:p text:style-name="P13"/>
      <text:p text:style-name="P19">Il reste environ 600 € sur le budget qui seront utilisés à l'acquisition de chèques CESU.</text:p>
      <text:p text:style-name="P19">L'arbre de Noël aura lieu le mercredi 7 décembre.</text:p>
      <text:p text:style-name="P14"/>
      <text:p text:style-name="P22"/>
      <text:p text:style-name="P33"><text:span text:style-name="T16">5) </text:span><text:span text:style-name="T17">Les projets d'action locales 2017</text:span></text:p>
      <text:p text:style-name="P34"><text:span text:style-name="T29">L</text:span><text:span text:style-name="T28">es sorties théâtres </text:span><text:span text:style-name="T30">sont</text:span><text:span text:style-name="T28"> maintenues,</text:span></text:p>
      <text:p text:style-name="P28">La sortie familiale aura lieu au PAL,</text:p>
      <text:p text:style-name="P35"><text:span text:style-name="T31">L</text:span><text:span text:style-name="T26">a convention avec le centre aéré de la SNCF est maintenue,</text:span></text:p>
      <text:p text:style-name="P35"><text:span text:style-name="T26">La convention avec l'UDAF pour la conseillère en économie sociale et familiale est maintenue. Fanny Rabbia propose de faire un système de vacations et d'abandonner les permanences, </text:span><text:span text:style-name="T32">la conseillère fonctionne essentiellement sur prise de rendez vous.</text:span></text:p>
      <text:p text:style-name="P28"/>
      <text:p text:style-name="P31"><text:span text:style-name="T34">6</text:span>) Questions diverses<text:span text:style-name="T26"> :</text:span></text:p>
      <text:p text:style-name="P23"><text:s/></text:p>
      <text:p text:style-name="P29">Suite à sa demande le contrat avec le médecin de prévention ne sera pas renouvelé en 2017.</text:p>
      <text:p text:style-name="P7"/>
      <text:p text:style-name="P7"/>
      <text:p text:style-name="P8">N'hésitez pas à nous faire part de vos suggestions ou interrogations sur le sujet de l'action sociale et à nous contacter si vous rencontrez des difficultés ou recherchez des renseignements.</text:p>
      <text:p text:style-name="P6"/>
      <text:p text:style-name="P10"/>
      <text:p text:style-name="P9"><text:span text:style-name="T19">Sylvie CHATENET</text:span><text:span text:style-name="T18">,</text:span></text:p>
      <text:p text:style-name="P11"><text:span text:style-name="T18">représentant</text:span><text:span text:style-name="T35">e</text:span><text:span text:style-name="T18"> CGT Finances Publiques,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xmlns:loext="urn:org:documentfoundation:names:experimental:office:xmlns:loext:1.0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Frame_20_contents" style:display-name="Frame contents" style:family="paragraph" style:parent-style-name="Text_20_body" style:class="extra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6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suffix=")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)" style:num-format="1" text:start-value="4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="1cm" fo:margin-top="1cm" fo:margin-bottom="1cm" fo:margin-left="1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4-24T13:50:25.90</meta:creation-date>
    <dc:date>2016-11-22T08:21:25.04</dc:date>
    <meta:editing-duration>PT1H26M41S</meta:editing-duration>
    <meta:editing-cycles>11</meta:editing-cycles>
    <meta:generator>LibreOffice/3.6$Windows_x86 LibreOffice_project/5b93205-6e6b3fc-7830f6d-c08ad66-1d9bf4</meta:generator>
    <meta:print-date>2016-11-21T09:28:15.151000000</meta:print-date>
    <meta:document-statistic meta:table-count="0" meta:image-count="1" meta:object-count="0" meta:page-count="2" meta:paragraph-count="39" meta:word-count="583" meta:character-count="3511" meta:non-whitespace-character-count="2968"/>
  </office:meta>
</office:document-meta>
</file>