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000000000AE000000D563064738.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style:font-name="Comic Sans MS" fo:font-size="8pt" style:font-size-asian="8pt" style:font-name-complex="Comic Sans MS"/>
    </style:style>
    <style:style style:name="P2" style:family="paragraph" style:parent-style-name="Standard">
      <style:paragraph-properties fo:text-align="center" style:justify-single-word="false"/>
      <style:text-properties style:font-name="Comic Sans MS" fo:font-size="14pt" fo:font-weight="bold" style:font-size-asian="14pt" style:font-weight-asian="bold" style:font-name-complex="Comic Sans MS"/>
    </style:style>
    <style:style style:name="P3" style:family="paragraph" style:parent-style-name="Standard">
      <style:paragraph-properties fo:text-align="justify" style:justify-single-word="false"/>
      <style:text-properties style:font-name="Comic Sans MS" fo:font-size="10pt" officeooo:rsid="0022acd3" officeooo:paragraph-rsid="00391282" style:font-size-asian="10pt" style:font-name-complex="Comic Sans MS" style:font-size-complex="10pt"/>
    </style:style>
    <style:style style:name="P4" style:family="paragraph" style:parent-style-name="Standard">
      <style:paragraph-properties fo:text-align="justify" style:justify-single-word="false"/>
      <style:text-properties style:font-name="Comic Sans MS" fo:font-size="10pt" officeooo:rsid="0022acd3" officeooo:paragraph-rsid="00560af0" style:font-size-asian="10pt" style:font-name-complex="Comic Sans MS" style:font-size-complex="10pt"/>
    </style:style>
    <style:style style:name="P5" style:family="paragraph" style:parent-style-name="Standard">
      <style:paragraph-properties fo:text-align="justify" style:justify-single-word="false"/>
      <style:text-properties style:font-name="Comic Sans MS" fo:font-size="10pt" officeooo:rsid="003b08c6" officeooo:paragraph-rsid="003b08c6" style:font-size-asian="10pt" style:font-name-complex="Comic Sans MS" style:font-size-complex="10pt"/>
    </style:style>
    <style:style style:name="P6" style:family="paragraph" style:parent-style-name="Standard">
      <style:paragraph-properties fo:text-align="center" style:justify-single-word="false"/>
      <style:text-properties style:font-name="Comic Sans MS" fo:font-size="10pt" officeooo:paragraph-rsid="001fea20" style:font-size-asian="10pt" style:font-name-complex="Comic Sans MS" style:font-size-complex="10pt"/>
    </style:style>
    <style:style style:name="P7" style:family="paragraph" style:parent-style-name="Standard">
      <style:paragraph-properties fo:text-align="justify" style:justify-single-word="false"/>
      <style:text-properties style:font-name="Comic Sans MS" fo:font-size="10pt" officeooo:rsid="004ad3b1" officeooo:paragraph-rsid="004ad3b1" style:font-size-asian="10pt" style:font-name-complex="Comic Sans MS" style:font-size-complex="10pt"/>
    </style:style>
    <style:style style:name="P8" style:family="paragraph" style:parent-style-name="Standard">
      <style:paragraph-properties fo:text-align="justify" style:justify-single-word="false"/>
      <style:text-properties style:font-name="Comic Sans MS" fo:font-size="10pt" officeooo:rsid="0063cef6" officeooo:paragraph-rsid="0063cef6" style:font-size-asian="10pt" style:font-name-complex="Comic Sans MS" style:font-size-complex="10pt"/>
    </style:style>
    <style:style style:name="P9" style:family="paragraph" style:parent-style-name="Standard">
      <style:paragraph-properties fo:text-align="center" style:justify-single-word="false"/>
      <style:text-properties style:font-name="Comic Sans MS" fo:font-size="10pt" fo:font-weight="bold" officeooo:paragraph-rsid="001fea20" style:font-size-asian="10pt" style:font-weight-asian="bold" style:font-name-complex="Comic Sans MS" style:font-size-complex="10pt"/>
    </style:style>
    <style:style style:name="P10" style:family="paragraph" style:parent-style-name="Standard">
      <style:paragraph-properties fo:text-align="center" style:justify-single-word="false"/>
      <style:text-properties style:font-name="Comic Sans MS" fo:font-size="10pt" fo:font-weight="bold" officeooo:paragraph-rsid="0044a49a" style:font-size-asian="10pt" style:font-weight-asian="bold" style:font-name-complex="Comic Sans MS" style:font-size-complex="10pt"/>
    </style:style>
    <style:style style:name="P11" style:family="paragraph" style:parent-style-name="Standard">
      <style:paragraph-properties fo:text-align="center" style:justify-single-word="false"/>
      <style:text-properties style:font-name="Comic Sans MS" fo:font-size="10pt" fo:font-weight="bold" officeooo:rsid="004ad3b1" officeooo:paragraph-rsid="004ad3b1" style:font-size-asian="10pt" style:font-weight-asian="bold" style:font-name-complex="Comic Sans MS" style:font-size-complex="10pt"/>
    </style:style>
    <style:style style:name="P12" style:family="paragraph" style:parent-style-name="Standard">
      <style:paragraph-properties fo:text-align="justify" style:justify-single-word="false"/>
      <style:text-properties style:font-name="Comic Sans MS" fo:font-size="10pt" style:text-underline-style="none" officeooo:rsid="002cc30b" officeooo:paragraph-rsid="002eea0d" style:font-size-asian="10pt" style:font-name-complex="Comic Sans MS" style:font-size-complex="10pt"/>
    </style:style>
    <style:style style:name="P13" style:family="paragraph" style:parent-style-name="Standard">
      <style:paragraph-properties fo:text-align="justify" style:justify-single-word="false"/>
      <style:text-properties style:font-name="Comic Sans MS" fo:font-size="10pt" style:text-underline-style="none" officeooo:rsid="002ae2f5" officeooo:paragraph-rsid="001fea20" style:font-size-asian="10pt" style:font-name-complex="Comic Sans MS" style:font-size-complex="10pt"/>
    </style:style>
    <style:style style:name="P14" style:family="paragraph" style:parent-style-name="Standard">
      <style:paragraph-properties fo:text-align="justify" style:justify-single-word="false"/>
      <style:text-properties style:font-name="Comic Sans MS" fo:font-size="10pt" style:text-underline-style="none" officeooo:rsid="002ae2f5" officeooo:paragraph-rsid="005b0a29" style:font-size-asian="10pt" style:font-name-complex="Comic Sans MS" style:font-size-complex="10pt"/>
    </style:style>
    <style:style style:name="P15" style:family="paragraph" style:parent-style-name="Standard">
      <style:paragraph-properties fo:text-align="justify" style:justify-single-word="false"/>
      <style:text-properties style:font-name="Comic Sans MS" fo:font-size="10pt" style:text-underline-style="none" officeooo:rsid="002ae2f5" officeooo:paragraph-rsid="006091ad" style:font-size-asian="10pt" style:font-name-complex="Comic Sans MS" style:font-size-complex="10pt"/>
    </style:style>
    <style:style style:name="P16" style:family="paragraph" style:parent-style-name="Standard">
      <style:paragraph-properties fo:text-align="justify" style:justify-single-word="false"/>
      <style:text-properties style:font-name="Comic Sans MS" fo:font-size="10pt" style:text-underline-style="none" officeooo:rsid="003f18fd" officeooo:paragraph-rsid="005b0a29" style:font-size-asian="10pt" style:font-name-complex="Comic Sans MS" style:font-size-complex="10pt"/>
    </style:style>
    <style:style style:name="P17" style:family="paragraph" style:parent-style-name="Standard">
      <style:paragraph-properties fo:text-align="justify" style:justify-single-word="false"/>
      <style:text-properties style:font-name="Comic Sans MS" fo:font-size="10pt" style:text-underline-style="none" officeooo:rsid="003f18fd" officeooo:paragraph-rsid="006091ad" style:font-size-asian="10pt" style:font-name-complex="Comic Sans MS" style:font-size-complex="10pt"/>
    </style:style>
    <style:style style:name="P18" style:family="paragraph" style:parent-style-name="Standard">
      <style:paragraph-properties fo:text-align="justify" style:justify-single-word="false"/>
      <style:text-properties style:font-name="Comic Sans MS" fo:font-size="10pt" style:text-underline-style="none" officeooo:rsid="003ddca1" officeooo:paragraph-rsid="005b0a29" style:font-size-asian="10pt" style:font-name-complex="Comic Sans MS" style:font-size-complex="10pt"/>
    </style:style>
    <style:style style:name="P19" style:family="paragraph" style:parent-style-name="Standard">
      <style:paragraph-properties fo:text-align="justify" style:justify-single-word="false"/>
      <style:text-properties style:font-name="Comic Sans MS" fo:font-size="10pt" style:text-underline-style="none" officeooo:rsid="004a1c1f" officeooo:paragraph-rsid="005b0a29" style:font-size-asian="10pt" style:font-name-complex="Comic Sans MS" style:font-size-complex="10pt"/>
    </style:style>
    <style:style style:name="P20" style:family="paragraph" style:parent-style-name="Standard">
      <style:paragraph-properties fo:text-align="justify" style:justify-single-word="false"/>
      <style:text-properties style:font-name="Comic Sans MS" fo:font-size="10pt" style:text-underline-style="none" officeooo:rsid="004b3628" officeooo:paragraph-rsid="005b0a29" style:font-size-asian="10pt" style:font-name-complex="Comic Sans MS" style:font-size-complex="10pt"/>
    </style:style>
    <style:style style:name="P21" style:family="paragraph" style:parent-style-name="Standard">
      <style:paragraph-properties fo:text-align="justify" style:justify-single-word="false"/>
      <style:text-properties style:font-name="Comic Sans MS" fo:font-size="10pt" style:text-underline-style="none" officeooo:rsid="004b3628" officeooo:paragraph-rsid="005b9a05" style:font-size-asian="10pt" style:font-name-complex="Comic Sans MS" style:font-size-complex="10pt"/>
    </style:style>
    <style:style style:name="P22" style:family="paragraph" style:parent-style-name="Standard">
      <style:paragraph-properties fo:text-align="justify" style:justify-single-word="false"/>
      <style:text-properties style:font-name="Comic Sans MS" fo:font-size="10pt" style:text-underline-style="none" officeooo:rsid="004b3628" officeooo:paragraph-rsid="0063faa4" style:font-size-asian="10pt" style:font-name-complex="Comic Sans MS" style:font-size-complex="10pt"/>
    </style:style>
    <style:style style:name="P23" style:family="paragraph" style:parent-style-name="Standard">
      <style:paragraph-properties fo:text-align="justify" style:justify-single-word="false"/>
      <style:text-properties style:font-name="Comic Sans MS" fo:font-size="10pt" style:text-underline-style="none" officeooo:rsid="005df67b" officeooo:paragraph-rsid="005df67b" style:font-size-asian="10pt" style:font-name-complex="Comic Sans MS" style:font-size-complex="10pt"/>
    </style:style>
    <style:style style:name="P24" style:family="paragraph" style:parent-style-name="Standard">
      <style:paragraph-properties fo:text-align="justify" style:justify-single-word="false"/>
      <style:text-properties style:font-name="Comic Sans MS" fo:font-size="10pt" style:text-underline-style="none" officeooo:rsid="005f6a88" officeooo:paragraph-rsid="005f6a88" style:font-size-asian="10pt" style:font-name-complex="Comic Sans MS" style:font-size-complex="10pt"/>
    </style:style>
    <style:style style:name="P25" style:family="paragraph" style:parent-style-name="Standard">
      <style:paragraph-properties fo:text-align="justify" style:justify-single-word="false"/>
      <style:text-properties style:font-name="Comic Sans MS" fo:font-size="10pt" style:text-underline-style="none" officeooo:rsid="006091ad" officeooo:paragraph-rsid="006091ad" style:font-size-asian="10pt" style:font-name-complex="Comic Sans MS" style:font-size-complex="10pt"/>
    </style:style>
    <style:style style:name="P26" style:family="paragraph" style:parent-style-name="Standard">
      <style:paragraph-properties fo:text-align="justify" style:justify-single-word="false"/>
      <style:text-properties style:font-name="Comic Sans MS" fo:font-size="10pt" style:text-underline-style="none" officeooo:rsid="0061d910" officeooo:paragraph-rsid="0061d910" style:font-size-asian="10pt" style:font-name-complex="Comic Sans MS" style:font-size-complex="10pt"/>
    </style:style>
    <style:style style:name="P27" style:family="paragraph" style:parent-style-name="Standard">
      <style:paragraph-properties fo:text-align="justify" style:justify-single-word="false"/>
      <style:text-properties style:font-name="Comic Sans MS" fo:font-size="10pt" style:text-underline-style="none" officeooo:rsid="0021c977" officeooo:paragraph-rsid="006091ad" style:font-size-asian="10pt" style:font-name-complex="Comic Sans MS" style:font-size-complex="10pt"/>
    </style:style>
    <style:style style:name="P28" style:family="paragraph" style:parent-style-name="Standard">
      <style:paragraph-properties fo:text-align="justify" style:justify-single-word="false"/>
      <style:text-properties style:font-name="Comic Sans MS" fo:font-size="10pt" style:text-underline-style="none" officeooo:rsid="004f2472" officeooo:paragraph-rsid="005b0a29" style:font-size-asian="10pt" style:font-name-complex="Comic Sans MS" style:font-size-complex="10pt"/>
    </style:style>
    <style:style style:name="P29" style:family="paragraph" style:parent-style-name="Standard">
      <style:paragraph-properties fo:text-align="justify" style:justify-single-word="false"/>
      <style:text-properties style:font-name="Comic Sans MS" fo:font-size="10pt" style:text-underline-style="none" officeooo:rsid="00633a73" officeooo:paragraph-rsid="00578840" style:font-size-asian="10pt" style:font-name-complex="Comic Sans MS" style:font-size-complex="10pt"/>
    </style:style>
    <style:style style:name="P30" style:family="paragraph" style:parent-style-name="Standard">
      <style:paragraph-properties fo:text-align="justify" style:justify-single-word="false"/>
      <style:text-properties style:font-name="Comic Sans MS" fo:font-size="10pt" style:text-underline-style="none" fo:font-weight="normal" officeooo:rsid="003d30d4" officeooo:paragraph-rsid="005b0a29" style:font-size-asian="10pt" style:font-weight-asian="normal" style:font-name-complex="Comic Sans MS" style:font-size-complex="10pt" style:font-weight-complex="normal"/>
    </style:style>
    <style:style style:name="P31" style:family="paragraph" style:parent-style-name="Standard">
      <style:paragraph-properties fo:text-align="justify" style:justify-single-word="false"/>
      <style:text-properties style:font-name="Comic Sans MS" fo:font-size="10pt" style:text-underline-style="none" fo:font-weight="normal" officeooo:rsid="003d30d4" officeooo:paragraph-rsid="004183f1" style:font-size-asian="10pt" style:font-weight-asian="normal" style:font-name-complex="Comic Sans MS" style:font-size-complex="10pt" style:font-weight-complex="normal"/>
    </style:style>
    <style:style style:name="P32" style:family="paragraph" style:parent-style-name="Standard">
      <style:paragraph-properties fo:text-align="justify" style:justify-single-word="false"/>
      <style:text-properties style:font-name="Comic Sans MS" fo:font-size="10pt" style:text-underline-style="none" fo:font-weight="normal" officeooo:rsid="0023bc94" officeooo:paragraph-rsid="0054f79f" style:font-size-asian="10pt" style:font-weight-asian="normal" style:font-name-complex="Comic Sans MS" style:font-size-complex="10pt" style:font-weight-complex="normal"/>
    </style:style>
    <style:style style:name="P33" style:family="paragraph" style:parent-style-name="Standard">
      <style:paragraph-properties fo:text-align="justify" style:justify-single-word="false"/>
      <style:text-properties style:font-name="Comic Sans MS" fo:font-size="10pt" style:text-underline-style="none" fo:font-weight="normal" officeooo:rsid="004e1767" officeooo:paragraph-rsid="006091ad" style:font-size-asian="10pt" style:font-weight-asian="normal" style:font-name-complex="Comic Sans MS" style:font-size-complex="10pt" style:font-weight-complex="normal"/>
    </style:style>
    <style:style style:name="P34" style:family="paragraph" style:parent-style-name="Standard">
      <style:paragraph-properties fo:text-align="justify" style:justify-single-word="false"/>
      <style:text-properties style:font-name="Comic Sans MS" fo:font-size="10pt" style:text-underline-style="none" fo:font-weight="bold" officeooo:rsid="005b0a29" officeooo:paragraph-rsid="005b0a29" style:font-size-asian="10pt" style:font-weight-asian="bold" style:font-name-complex="Comic Sans MS" style:font-size-complex="10pt" style:font-weight-complex="bold"/>
    </style:style>
    <style:style style:name="P35" style:family="paragraph" style:parent-style-name="Standard">
      <style:paragraph-properties fo:text-align="justify" style:justify-single-word="false"/>
      <style:text-properties style:font-name="Comic Sans MS" fo:font-size="10pt" style:text-underline-style="none" fo:font-weight="bold" officeooo:rsid="005c6680" officeooo:paragraph-rsid="005c6680" style:font-size-asian="10pt" style:font-weight-asian="bold" style:font-name-complex="Comic Sans MS" style:font-size-complex="10pt" style:font-weight-complex="bold"/>
    </style:style>
    <style:style style:name="P36" style:family="paragraph" style:parent-style-name="Standard">
      <style:paragraph-properties fo:text-align="justify" style:justify-single-word="false"/>
      <style:text-properties style:font-name="Comic Sans MS" fo:font-size="10pt" style:text-underline-style="solid" style:text-underline-width="auto" style:text-underline-color="font-color" fo:font-weight="bold" officeooo:rsid="002cf44c" officeooo:paragraph-rsid="002cf44c" style:font-size-asian="10pt" style:font-weight-asian="bold" style:font-name-complex="Comic Sans MS" style:font-size-complex="10pt" style:font-weight-complex="bold"/>
    </style:style>
    <style:style style:name="P37"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cc30b" officeooo:paragraph-rsid="0054a0a8" style:font-size-asian="10pt" style:font-name-complex="Comic Sans MS" style:font-size-complex="10pt"/>
    </style:style>
    <style:style style:name="P38"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cc30b" officeooo:paragraph-rsid="00578840" style:font-size-asian="10pt" style:font-name-complex="Comic Sans MS" style:font-size-complex="10pt"/>
    </style:style>
    <style:style style:name="P39"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21c977" officeooo:paragraph-rsid="00350719" style:font-size-asian="10pt" style:font-name-complex="Comic Sans MS" style:font-size-complex="10pt"/>
    </style:style>
    <style:style style:name="P40" style:family="paragraph" style:parent-style-name="Standard">
      <style:paragraph-properties fo:text-align="justify" style:justify-single-word="false"/>
      <style:text-properties style:font-name="Comic Sans MS" fo:font-size="10pt" style:text-underline-style="solid" style:text-underline-width="auto" style:text-underline-color="font-color" officeooo:rsid="00633a73" officeooo:paragraph-rsid="00633a73" style:font-size-asian="10pt" style:font-name-complex="Comic Sans MS" style:font-size-complex="10pt"/>
    </style:style>
    <style:style style:name="P41" style:family="paragraph" style:parent-style-name="Standard">
      <style:paragraph-properties fo:text-align="center" style:justify-single-word="false"/>
    </style:style>
    <style:style style:name="P42" style:family="paragraph" style:parent-style-name="Standard">
      <style:paragraph-properties fo:text-align="justify" style:justify-single-word="false"/>
      <style:text-properties officeooo:paragraph-rsid="005b9a05"/>
    </style:style>
    <style:style style:name="P43" style:family="paragraph" style:parent-style-name="Standard">
      <style:paragraph-properties fo:margin-left="4.995cm" fo:margin-right="0cm" fo:text-indent="0cm" style:auto-text-indent="false"/>
      <style:text-properties style:font-name="Comic Sans MS" officeooo:rsid="0014e2c4" style:font-name-complex="Comic Sans MS"/>
    </style:style>
    <style:style style:name="P44" style:family="paragraph" style:parent-style-name="Standard" style:master-page-name="Standard">
      <style:paragraph-properties fo:text-align="justify" style:justify-single-word="false" style:page-number="auto"/>
      <style:text-properties style:font-name="Comic Sans MS" fo:font-size="10pt" fo:language="zxx" fo:country="none" officeooo:paragraph-rsid="001fea20" style:font-size-asian="10pt" style:font-name-complex="Comic Sans MS" style:font-size-complex="10pt"/>
    </style:style>
    <style:style style:name="P45" style:family="paragraph" style:parent-style-name="Standard" style:list-style-name="WW8Num10">
      <style:paragraph-properties fo:margin-left="0cm" fo:margin-right="0cm" fo:text-align="start" style:justify-single-word="false" fo:text-indent="0cm" style:auto-text-indent="false"/>
      <style:text-properties fo:font-size="10pt" officeooo:paragraph-rsid="001fea20" style:font-size-asian="10pt" style:font-size-complex="10pt"/>
    </style:style>
    <style:style style:name="P46" style:family="paragraph" style:parent-style-name="Standard" style:list-style-name="WW8Num6">
      <style:paragraph-properties fo:margin-left="0cm" fo:margin-right="0cm" fo:text-align="start" style:justify-single-word="false" fo:text-indent="0cm" style:auto-text-indent="false"/>
      <style:text-properties style:font-name="Comic Sans MS" fo:font-size="10pt" style:text-underline-style="none" officeooo:rsid="003d30d4" officeooo:paragraph-rsid="0052d4ba" style:font-size-asian="10pt" style:font-name-complex="Comic Sans MS" style:font-size-complex="10pt"/>
    </style:style>
    <style:style style:name="T1" style:family="text">
      <style:text-properties style:font-name="Comic Sans MS" officeooo:rsid="005b0a29" style:font-name-complex="Comic Sans MS"/>
    </style:style>
    <style:style style:name="T2" style:family="text">
      <style:text-properties style:font-name="Comic Sans MS" style:text-underline-style="solid" style:text-underline-width="auto" style:text-underline-color="font-color" fo:font-weight="bold" style:font-weight-asian="bold" style:font-name-complex="Comic Sans MS"/>
    </style:style>
    <style:style style:name="T3" style:family="text">
      <style:text-properties style:font-name="Comic Sans MS" style:text-underline-style="solid" style:text-underline-width="auto" style:text-underline-color="font-color" fo:font-weight="bold" officeooo:rsid="0028ccfb" style:font-weight-asian="bold" style:font-name-complex="Comic Sans MS"/>
    </style:style>
    <style:style style:name="T4" style:family="text">
      <style:text-properties style:font-name="Comic Sans MS" style:text-underline-style="solid" style:text-underline-width="auto" style:text-underline-color="font-color" fo:font-weight="bold" officeooo:rsid="003d30d4" style:font-weight-asian="bold" style:font-name-complex="Comic Sans MS"/>
    </style:style>
    <style:style style:name="T5" style:family="text">
      <style:text-properties style:font-name="Comic Sans MS" style:text-underline-style="solid" style:text-underline-width="auto" style:text-underline-color="font-color" fo:font-weight="bold" officeooo:rsid="004ad3b1" style:font-weight-asian="bold" style:font-name-complex="Comic Sans MS"/>
    </style:style>
    <style:style style:name="T6" style:family="text">
      <style:text-properties style:font-name="Comic Sans MS" fo:font-size="14pt" fo:font-weight="bold" style:font-size-asian="14pt" style:font-weight-asian="bold" style:font-name-complex="Comic Sans MS"/>
    </style:style>
    <style:style style:name="T7" style:family="text">
      <style:text-properties style:font-name="Comic Sans MS" fo:font-size="14pt" fo:font-weight="bold" officeooo:rsid="001fea20" style:font-size-asian="14pt" style:font-weight-asian="bold" style:font-name-complex="Comic Sans MS"/>
    </style:style>
    <style:style style:name="T8" style:family="text">
      <style:text-properties style:font-name="Comic Sans MS" fo:font-size="14pt" fo:font-weight="bold" officeooo:rsid="0048b99c" style:font-size-asian="14pt" style:font-weight-asian="bold" style:font-name-complex="Comic Sans MS"/>
    </style:style>
    <style:style style:name="T9" style:family="text">
      <style:text-properties style:font-name="Comic Sans MS" fo:font-size="14pt" fo:font-weight="bold" officeooo:rsid="005b0a29" style:font-size-asian="14pt" style:font-weight-asian="bold" style:font-name-complex="Comic Sans MS"/>
    </style:style>
    <style:style style:name="T10" style:family="text">
      <style:text-properties style:font-name="Comic Sans MS" style:text-underline-style="none" fo:font-weight="bold" officeooo:rsid="00302047" style:font-weight-asian="bold" style:font-name-complex="Comic Sans MS"/>
    </style:style>
    <style:style style:name="T11" style:family="text">
      <style:text-properties style:font-name="Comic Sans MS" fo:font-size="10pt" style:text-underline-style="none" officeooo:rsid="005b9a05" style:font-size-asian="10pt" style:font-name-complex="Comic Sans MS" style:font-size-complex="10pt"/>
    </style:style>
    <style:style style:name="T12" style:family="text">
      <style:text-properties style:font-name="Comic Sans MS" fo:font-size="10pt" style:text-underline-style="none" officeooo:rsid="005f6a88" style:font-size-asian="10pt" style:font-name-complex="Comic Sans MS" style:font-size-complex="10pt"/>
    </style:style>
    <style:style style:name="T13" style:family="text">
      <style:text-properties style:font-name="Comic Sans MS" fo:font-size="10pt" style:text-underline-style="none" officeooo:rsid="0063faa4" style:font-size-asian="10pt" style:font-name-complex="Comic Sans MS" style:font-size-complex="10pt"/>
    </style:style>
    <style:style style:name="T14" style:family="text">
      <style:text-properties fo:font-weight="bold" officeooo:rsid="002cf44c" style:font-weight-asian="bold"/>
    </style:style>
    <style:style style:name="T15" style:family="text">
      <style:text-properties fo:font-weight="bold" officeooo:rsid="0040e0fd" style:font-weight-asian="bold" style:font-weight-complex="bold"/>
    </style:style>
    <style:style style:name="T16" style:family="text">
      <style:text-properties fo:font-weight="bold" officeooo:rsid="0048b99c" style:font-weight-asian="bold" style:font-weight-complex="bold"/>
    </style:style>
    <style:style style:name="T17" style:family="text">
      <style:text-properties fo:font-weight="bold" officeooo:rsid="006091ad" style:font-weight-asian="bold" style:font-weight-complex="bold"/>
    </style:style>
    <style:style style:name="T18" style:family="text">
      <style:text-properties fo:font-weight="bold" officeooo:rsid="003bd77a" style:font-weight-asian="bold"/>
    </style:style>
    <style:style style:name="T19" style:family="text">
      <style:text-properties fo:font-weight="bold" officeooo:rsid="00560af0" style:font-weight-asian="bold"/>
    </style:style>
    <style:style style:name="T20" style:family="text">
      <style:text-properties fo:font-weight="bold" officeooo:rsid="0063cef6" style:font-weight-asian="bold"/>
    </style:style>
    <style:style style:name="T21" style:family="text">
      <style:text-properties style:text-underline-style="solid" style:text-underline-width="auto" style:text-underline-color="font-color"/>
    </style:style>
    <style:style style:name="T22" style:family="text">
      <style:text-properties style:text-underline-style="solid" style:text-underline-width="auto" style:text-underline-color="font-color" officeooo:rsid="00367f0a"/>
    </style:style>
    <style:style style:name="T23" style:family="text">
      <style:text-properties style:text-underline-style="solid" style:text-underline-width="auto" style:text-underline-color="font-color" officeooo:rsid="00417010"/>
    </style:style>
    <style:style style:name="T24" style:family="text">
      <style:text-properties style:text-underline-style="solid" style:text-underline-width="auto" style:text-underline-color="font-color" fo:font-weight="bold" officeooo:rsid="004e1767" style:font-weight-asian="bold" style:font-weight-complex="bold"/>
    </style:style>
    <style:style style:name="T25" style:family="text">
      <style:text-properties style:text-underline-style="solid" style:text-underline-width="auto" style:text-underline-color="font-color" fo:font-weight="bold" officeooo:rsid="0052d4ba" style:font-weight-asian="bold" style:font-weight-complex="bold"/>
    </style:style>
    <style:style style:name="T26" style:family="text">
      <style:text-properties style:text-underline-style="solid" style:text-underline-width="auto" style:text-underline-color="font-color" fo:font-weight="bold" officeooo:rsid="0048b99c" style:font-weight-asian="bold" style:font-weight-complex="bold"/>
    </style:style>
    <style:style style:name="T27" style:family="text">
      <style:text-properties style:text-underline-style="solid" style:text-underline-width="auto" style:text-underline-color="font-color" fo:font-weight="bold" officeooo:rsid="006091ad" style:font-weight-asian="bold" style:font-weight-complex="bold"/>
    </style:style>
    <style:style style:name="T28" style:family="text">
      <style:text-properties style:text-underline-style="solid" style:text-underline-width="auto" style:text-underline-color="font-color" fo:font-weight="bold" officeooo:rsid="0061d910" style:font-weight-asian="bold" style:font-weight-complex="bold"/>
    </style:style>
    <style:style style:name="T29" style:family="text">
      <style:text-properties style:text-underline-style="solid" style:text-underline-width="auto" style:text-underline-color="font-color" officeooo:rsid="0054a0a8"/>
    </style:style>
    <style:style style:name="T30" style:family="text">
      <style:text-properties style:text-underline-style="solid" style:text-underline-width="auto" style:text-underline-color="font-color" officeooo:rsid="005df67b"/>
    </style:style>
    <style:style style:name="T31" style:family="text">
      <style:text-properties style:text-underline-style="solid" style:text-underline-width="auto" style:text-underline-color="font-color" officeooo:rsid="0061d910"/>
    </style:style>
    <style:style style:name="T32" style:family="text">
      <style:text-properties officeooo:rsid="00350719"/>
    </style:style>
    <style:style style:name="T33" style:family="text">
      <style:text-properties style:text-underline-style="none"/>
    </style:style>
    <style:style style:name="T34" style:family="text">
      <style:text-properties style:text-underline-style="none" officeooo:rsid="00350719"/>
    </style:style>
    <style:style style:name="T35" style:family="text">
      <style:text-properties style:text-underline-style="none" officeooo:rsid="00367f0a"/>
    </style:style>
    <style:style style:name="T36" style:family="text">
      <style:text-properties style:text-underline-style="none" officeooo:rsid="00380768"/>
    </style:style>
    <style:style style:name="T37" style:family="text">
      <style:text-properties style:text-underline-style="none" officeooo:rsid="00417010"/>
    </style:style>
    <style:style style:name="T38" style:family="text">
      <style:text-properties style:text-underline-style="none" officeooo:rsid="004183f1"/>
    </style:style>
    <style:style style:name="T39" style:family="text">
      <style:text-properties style:text-underline-style="none" officeooo:rsid="0054a0a8"/>
    </style:style>
    <style:style style:name="T40" style:family="text">
      <style:text-properties style:text-underline-style="none" officeooo:rsid="0054f79f"/>
    </style:style>
    <style:style style:name="T41" style:family="text">
      <style:text-properties style:text-underline-style="none" officeooo:rsid="00578840"/>
    </style:style>
    <style:style style:name="T42" style:family="text">
      <style:text-properties style:text-underline-style="none" officeooo:rsid="0061d910"/>
    </style:style>
    <style:style style:name="T43" style:family="text">
      <style:text-properties style:text-underline-style="none" officeooo:rsid="00633a73"/>
    </style:style>
    <style:style style:name="T44" style:family="text">
      <style:text-properties style:text-underline-style="none" officeooo:rsid="006596bf"/>
    </style:style>
    <style:style style:name="T45" style:family="text">
      <style:text-properties officeooo:rsid="00367f0a"/>
    </style:style>
    <style:style style:name="T46" style:family="text">
      <style:text-properties officeooo:rsid="00380768"/>
    </style:style>
    <style:style style:name="T47" style:family="text">
      <style:text-properties officeooo:rsid="00417010"/>
    </style:style>
    <style:style style:name="T48" style:family="text">
      <style:text-properties officeooo:rsid="00435abf"/>
    </style:style>
    <style:style style:name="T49" style:family="text">
      <style:text-properties fo:font-weight="normal" officeooo:rsid="004e1767" style:font-weight-asian="normal" style:font-weight-complex="normal"/>
    </style:style>
    <style:style style:name="T50" style:family="text">
      <style:text-properties style:text-position="super 58%" officeooo:rsid="00367f0a"/>
    </style:style>
    <style:style style:name="T51" style:family="text">
      <style:text-properties officeooo:rsid="00578840"/>
    </style:style>
    <style:style style:name="T52" style:family="text">
      <style:text-properties officeooo:rsid="005b0a29"/>
    </style:style>
    <style:style style:name="T53" style:family="text">
      <style:text-properties officeooo:rsid="004b3628"/>
    </style:style>
    <style:style style:name="T54" style:family="text">
      <style:text-properties officeooo:rsid="0049ee4b"/>
    </style:style>
    <style:style style:name="T55" style:family="text">
      <style:text-properties officeooo:rsid="004f2472"/>
    </style:style>
    <style:style style:name="T56" style:family="text">
      <style:text-properties officeooo:rsid="004a1c1f"/>
    </style:style>
    <style:style style:name="T57" style:family="text">
      <style:text-properties officeooo:rsid="004b316b"/>
    </style:style>
    <style:style style:name="T58" style:family="text">
      <style:text-properties officeooo:rsid="0050aa26"/>
    </style:style>
    <style:style style:name="T59" style:family="text">
      <style:text-properties officeooo:rsid="005b9a05"/>
    </style:style>
    <style:style style:name="T60" style:family="text">
      <style:text-properties officeooo:rsid="005c6680"/>
    </style:style>
    <style:style style:name="T61" style:family="text">
      <style:text-properties officeooo:rsid="005df67b"/>
    </style:style>
    <style:style style:name="T62" style:family="text">
      <style:text-properties officeooo:rsid="0061d910"/>
    </style:style>
    <style:style style:name="T63" style:family="text">
      <style:text-properties officeooo:rsid="00633a73"/>
    </style:style>
    <style:style style:name="T64" style:family="text">
      <style:text-properties officeooo:rsid="0063faa4"/>
    </style:style>
    <style:style style:name="T65" style:family="text">
      <style:text-properties officeooo:rsid="006596bf"/>
    </style:style>
    <style:style style:name="T66" style:family="text">
      <style:text-properties officeooo:rsid="00668bd5"/>
    </style:style>
    <style:style style:name="fr1" style:family="graphic" style:parent-style-name="Frame">
      <style:graphic-properties fo:margin-left="0.319cm" fo:margin-right="0.319cm" style:wrap="none" style:vertical-pos="from-top" style:vertical-rel="paragraph" style:horizontal-pos="from-left" style:horizontal-rel="paragraph" fo:background-color="#ffffff" style:background-transparency="0%" fo:padding-left="0.256cm" fo:padding-right="0.256cm" fo:padding-top="0.129cm" fo:padding-bottom="0.129cm" fo:border="none">
        <style:background-image/>
      </style:graphic-properties>
    </style:style>
    <style:style style:name="fr2" style:family="graphic" style:parent-style-name="Graphics">
      <style:graphic-properties fo:margin-left="0.319cm" fo:margin-right="0.319cm" style:wrap="non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4"><draw:frame draw:style-name="fr1" draw:name="Cadre1" text:anchor-type="char" svg:x="5.103cm" svg:y="0.023cm" svg:width="12.629cm" svg:height="3.27cm" draw:z-index="0"><draw:text-box><text:p text:style-name="P43">Limoges, le <text:span text:style-name="T52">27 mars</text:span> 201<text:span text:style-name="T52">8</text:span></text:p><text:p text:style-name="P1"/><text:p text:style-name="P2">CONSEIL DEPARTEMENTAL DE<text:line-break/>L’ACTION SOCIALE DE LA HAUTE-VIENNE</text:p><text:p text:style-name="P41"><text:span text:style-name="T6">Compte rendu de la réunion du </text:span><text:span text:style-name="T9">2</text:span><text:span text:style-name="T8">7 mars</text:span><text:span text:style-name="T7"> 201</text:span><text:span text:style-name="T9">8</text:span></text:p></draw:text-box></draw:frame><draw:frame draw:style-name="fr2" draw:name="images1" text:anchor-type="char" svg:x="0.256cm" svg:y="-0.014cm" svg:width="3.734cm" svg:height="4.572cm" draw:z-index="1"><draw:image xlink:href="Pictures/10000000000000AE000000D563064738.png" xlink:type="simple" xlink:show="embed" xlink:actuate="onLoad"/></draw:frame></text:p>
      <text:p text:style-name="P7">Un changement est à noter dans la parité syndicale : <text:span text:style-name="T52">Stéphanie ROUX</text:span> remplace <text:span text:style-name="T52">Christophe DELEZAY</text:span> comme représentante <text:span text:style-name="T52">suppléant</text:span>e pour la CGT.</text:p>
      <text:p text:style-name="P11">--------------</text:p>
      <text:list xml:id="list5093985570729558135" text:style-name="WW8Num10">
        <text:list-header>
          <text:p text:style-name="P45"><text:span text:style-name="T3">1) </text:span><text:span text:style-name="T2">Approbation du procès-verbal du CDAS du </text:span><text:span text:style-name="T5">7 novembre </text:span><text:span text:style-name="T4">201</text:span><text:span text:style-name="T5">7</text:span><text:span text:style-name="T10"> : </text:span><text:span text:style-name="T1">Vote POUR, à l'unanimité.</text:span></text:p>
        </text:list-header>
      </text:list>
      <text:p text:style-name="P13"/>
      <text:p text:style-name="P34">2) <text:span text:style-name="T21">Compte rendu d'activité 2017 de la Délégation Départementale de la Haute-Vienne </text:span>:</text:p>
      <text:p text:style-name="P13"/>
      <text:p text:style-name="P30">Un diaporama nous a été présenté.</text:p>
      <text:p text:style-name="P30"/>
      <text:p text:style-name="P30">2 <text:span text:style-name="T54">591</text:span> personnes ont bénéficié de l'action sociale en 201<text:span text:style-name="T52">7</text:span>. Le<text:span text:style-name="T54">s moyens engagés (108 984 €) se sont répartis ainsi :</text:span> crédits d'action locale : <text:span text:style-name="T52">30 118</text:span> € - fonctionnement, missions : <text:span text:style-name="T52">9 028</text:span> € - restauration, matériel <text:span text:style-name="T52">(hors coins repas) </text:span>: <text:span text:style-name="T52">6 638 </text:span>€ - restauration collective : <text:span text:style-name="T52">61 587</text:span> € - prévention médicale : <text:span text:style-name="T52">678</text:span> € <text:span text:style-name="T54">- subvention interministérielle : 935 €</text:span></text:p>
      <text:p text:style-name="P14"/>
      <text:p text:style-name="P18">Les crédits loca<text:span text:style-name="T55">ux</text:span> ont été répartis<text:span text:style-name="T56"> sur les actions suivantes</text:span> :</text:p>
      <text:p text:style-name="P18">- Arbre de Noël <text:span text:style-name="T56">(16 169</text:span> €<text:span text:style-name="T56">) : </text:span>soit 4<text:span text:style-name="T52">4</text:span> € par enfant (spectacle, goûter et jouets ou chèques cadeaux).</text:p>
      <text:p text:style-name="P18">- Actions visant à renforcer les liens avec les agents (<text:span text:style-name="T52">7 372</text:span> €) : soit <text:span text:style-name="T52">18,20 € p</text:span>ar personne <text:span text:style-name="T56">(</text:span>actions en faveur des retraités, sorties théâtre <text:span text:style-name="T56">et sortie familiale)</text:span>.</text:p>
      <text:p text:style-name="P18">- Actions de solidarité (<text:span text:style-name="T52">520 €)</text:span> : chèques CESU <text:span text:style-name="T52">( + 700 € de reliquat 2016)</text:span>.</text:p>
      <text:p text:style-name="P19">- Aide à la parentalité (<text:span text:style-name="T52">1 722</text:span> €) : <text:span text:style-name="T64">au titre de la </text:span>participation au centre aéré SNCF - <text:span text:style-name="T52">600</text:span> € de chèques soutien scolaire achetés en <text:s/>2016 <text:span text:style-name="T52">ont été</text:span> utilisés <text:span text:style-name="T64">sur</text:span> 2017. </text:p>
      <text:p text:style-name="P18">- Actions d'information et de prévention (<text:span text:style-name="T52">2 608</text:span> €) : <text:span text:style-name="T52">5</text:span> personnes ont bénéficié de la convention CESF (conseil en économie sociale et familiale) passée avec l'UDAF, pour <text:span text:style-name="T52">14</text:span> entretien<text:span text:style-name="T52">s au total. Cette action n'est pas financée sur les crédits d'actions locales mais sur des crédits régionaux.</text:span></text:p>
      <text:p text:style-name="P18">- <text:span text:style-name="T52">Action innovante : Les coupons sports : 246 bénéficiaires pour un coût total de 3 408 €.</text:span></text:p>
      <text:p text:style-name="P18">- enfin, 927 € ont été dépensés au titre de l'équipement et du renouvellement de matériel des coins repas.</text:p>
      <text:p text:style-name="P19"/>
      <text:p text:style-name="P22">En ce qui concerne l'aide à la parentalité, sur des crédits nationaux, des chèques CESU pour la garde d'enfants de 0 à 6 ans et de 6 à 12 ans pré financés par le Ministère sont disponibles sur demande (garde périscolaire hors et au domicile, cours et soutien). Le montant de l'aide varie en fonction des revenus de la famille. Nous sommes intervenus pour faire remarquer que cette aide non négligeable n'était pas encore suffisamment utilisée (ex : en fonction du QF, jusqu'à 400 € de CESU financés par le Ministère pour un enfant dans la tranche 6/12). Toutes les communes n'acceptent pas le paiement des frais de garderies périscolaires par CESU. C'est la commune qui doit faire la démarche auprès du centre CESU et non la Trésorerie qui recouvre les factures. Nous déplorons chaque année que la commune de Limoges, par exemple, ne prenne pas ce mode de paiement alors que de petites communes alentour le font. La parité syndicale a également demandé que ce mode de paiement puisse à l'avenir servir à régler le centre aéré et pas uniquement la garde avant ou après l'école et le soutien scolaire.</text:p>
      <text:p text:style-name="P20"/>
      <text:p text:style-name="P42"><text:span text:style-name="T11">Toujours dans le cadre des crédits interministériels, la subvention séjour-enfant 2017 a concerné 27 bénéficiaires pour un montant total de 935 €. </text:span><text:span text:style-name="T13">C</text:span><text:span text:style-name="T11">ette aide (versée sur demande après des séjours scolaires, colonies de vacances, centres aérés…) ne concerne malheureusement que très peu d'enfants car les plafonds </text:span><text:span text:style-name="T12">devraient être revus</text:span><text:span text:style-name="T11"> (rejet de la demande pour un quotient familial supérieur à 1 087 € ! ).</text:span></text:p>
      <text:p text:style-name="P21"/>
      <text:p text:style-name="P28">Deux actions ont été menées en partenariat avec la MGEFI. Une conférence sur les accidents domestiques qui a réuni 64 participants (actifs et retraités). La journée SIDA a donné lieu a une intervention à la sortie du restaurant Cruveilhier.</text:p>
      <text:p text:style-name="P16"><text:soft-page-break/>Un point a été également fait sur la restauration collective. <text:span text:style-name="T57">4 </text:span>lieux de restauration collective existaient en 201<text:span text:style-name="T59">7</text:span> sur le département : 2 restaurants administratifs conventionnés (Mairie : <text:span text:style-name="T59">2 434</text:span> repas et CHU : 3 <text:span text:style-name="T59">671</text:span>), 1 Finances (Cruveilhier : <text:span text:style-name="T59">37 407</text:span>), 1 inter-entreprise (La Poste Maloubier : <text:span text:style-name="T59">2 995</text:span>). A cela s'ajoute 1<text:span text:style-name="T57">8</text:span> coins repas. 26 <text:span text:style-name="T59">481</text:span> titres restaurant ont été distribués pour un total de 79 <text:span text:style-name="T59">443</text:span> €. <text:span text:style-name="T59">On note une baisse de fréquentation de plus en plus importante des restaurants administratifs. Une réflexion doit être engagée pour en connaître les raisons (qualité, prix, volonté de ne pas manger en collectivité ?).</text:span></text:p>
      <text:p text:style-name="P16"/>
      <text:p text:style-name="P16">Les aides et prêts concernant le logement <text:span text:style-name="T60">continuent à remporter un certain succès</text:span> (<text:span text:style-name="T53">100 55</text:span>0 €) <text:span text:style-name="T60">mais la communication doit se poursuivre pour faire connaître à chacun les possibilités existantes </text:span>: Aide à la propriété, Prêt amélioration habitat, Prêt immo. <text:span text:style-name="T58">C</text:span>omplémentaire, Prêt logement enfant étudiant, Aide installation, Prêt équipement logement.</text:p>
      <text:p text:style-name="P16"/>
      <text:p text:style-name="P20">En ce qui concerne les colonies de vacances et séjours enfants, le nombre de participants se stabilise. Ce sont des séjours d'un très bon rapport qualité prix, cependant le coût reste malgré tout trop élevé pour beaucoup d'agents. Il en va de même pour les séjours famille. Sans méconnaître la qualité des résidences EPAF, le tarif location Haute/saison par exemple, n'est pas accessible au plus grand nombre.</text:p>
      <text:p text:style-name="P13"/>
      <text:p text:style-name="P23">Madame la Présidente <text:span text:style-name="T64">a</text:span> félicité <text:span text:style-name="T64">la délégation pour </text:span>la bonne gestion des crédits d'actions locales 2017 (30 117 euros payés pour un budget de 30 153 € - solde 36 €). Nous avons fait remarquer que « moins il y a d'argent dans le porte-monnaie, moins il en reste quand on a tout réglé ». Il restait des CESU d'urgence à utiliser par l'assistante sociale, mais si tel n'avait pas été le cas, nous n'aurions pas pu en acheter d'autres. <text:span text:style-name="T64">Cette remarque </text:span>ne remet pas en cause la bonne gestion du personnel de la délégation, mais le manque de moyens donnés par l'administration pour maintenir une vrai<text:span text:style-name="T66">e</text:span> politique sociale dans notre Ministère. Le mode de calcul des crédits accordés aux départements est à revoir. Les crédits sont accordés en fonction des bénéficiaires (36,82 € par enfant, 9,57 € par actif et 3,19 € par retraité). Ces montants ne témoignent pas, à notre sens, d'une réelle envie de l'administration de venir en aide à ces agents les plus démunis.</text:p>
      <text:p text:style-name="P13"/>
      <text:p text:style-name="P13"/>
      <text:p text:style-name="P35">3) <text:span text:style-name="T30">Présentation de l'enquête nationale sur l'action sociale au sein des Ministères économiques et Financiers </text:span><text:span text:style-name="T61">:</text:span></text:p>
      <text:p text:style-name="P13"/>
      <text:p text:style-name="P24">Une enquête a été menée auprès de 15 000 agents du Ministère. Compte-tenu des résultats, <text:span text:style-name="T64">les agents demandent une</text:span> politique sociale du Ministère <text:span text:style-name="T64">qui</text:span> porte en priorité sur le logement (49%), la restauration (34%), l'aide aux personnes en difficultés (33%), suivi<text:span text:style-name="T64">s</text:span> de, l'offre de vacances (20%) et l'aide à la parentalité (19%). Les remarques que nous avons fait<text:span text:style-name="T64">es</text:span> précédemment sont la droite ligne des attentes des agents. Ils regrettent des plafonds de ressources qui excluent les classes moyennes des aides sociales. Ils demandent pour l'avenir une amélioration de l'accès au logement social, une baisse des prix très haute saison en résidence EPAF, une action pour <text:span text:style-name="T65">que </text:span>la carte APETIZ ou les CESU soient acceptés partout, une meilleur<text:span text:style-name="T65">e</text:span> information sur les aides sociales…</text:p>
      <text:p text:style-name="P24"/>
      <text:p text:style-name="P25">Des groupes de travail nationaux seront organisés afin de trouver des solutions pour répondre à ces attentes. Une évaluation sur la connaissance des différentes prestations sera faite au niveau local et l'effort de communication sera poursuivi.</text:p>
      <text:p text:style-name="P13"/>
      <text:p text:style-name="P13"/>
      <text:p text:style-name="P15"><text:span text:style-name="T17">4</text:span><text:span text:style-name="T15">) </text:span><text:span text:style-name="T24">Les orientations pour l'action sociale ministérielle en 201</text:span><text:span text:style-name="T27">8</text:span><text:span text:style-name="T49"> :</text:span></text:p>
      <text:p text:style-name="P33"/>
      <text:p text:style-name="P25">Madame ROUX-TRESCASES a présenté la note du secrétariat général dans les grandes lignes et, comme l'an dernier, elle nous a fait remarquer que dans le contexte actuel, le maintien du réseau d'action sociale à moyens humains constants, et le maintien à un haut niveau des moyens financiers ne pouvaient que nous satisfaire.</text:p>
      <text:p text:style-name="P17"/>
      <text:p text:style-name="P25">Nous n'avons évidemment pas la même lecture. Aux remarques faites précédemment sur le niveau du budget consacré aux actions locales, nous avons fait remarquer qu'en ce qui concerne la protection sociale complémentaire, le Ministère, en tant que participation de l'employeur, prévoit une enveloppe de 4 M€ à verser à la MGEFI, hors il s'agit d'une enveloppe maximum. Seuls 2,7 M€ ont été versés en 2017. Il y a 10 ans, cette enveloppe était fixée à 19 M€. L'état employeur ne versait déjà que 16 à 17 M€ (source : AG MGEFI). On peut donc légitimement douter du discours de l'administration qui se targue d'une augmentation de l'enveloppe dédiée aux politiques d'action sociale.</text:p>
      <text:p text:style-name="P26"><text:soft-page-break/>Nous avons fait également remarquer que suite aux dernières élections professionnelles, l'administration avait prévu une formation à l'action sociale <text:span text:style-name="T65">à destination </text:span>des représentants du personnel. Cette formation n'a jamais eu lieu. Nous espérons qu'il en sera différemment à la suite des prochaines élections, compte tenu notamment des efforts de communication qui sont demandés à l'ensemble des acteurs de l'action sociale de notre Ministère.</text:p>
      <text:p text:style-name="P17"/>
      <text:p text:style-name="P27"/>
      <text:list xml:id="list3338954075792225255" text:style-name="WW8Num6">
        <text:list-header>
          <text:p text:style-name="P46"><text:span text:style-name="T25">5) </text:span><text:span text:style-name="T26">Les actions locales 201</text:span><text:span text:style-name="T28">8</text:span><text:span text:style-name="T16"> : </text:span></text:p>
        </text:list-header>
      </text:list>
      <text:p text:style-name="P39"><text:span text:style-name="T41">- </text:span><text:span text:style-name="T32">Le théâtre</text:span><text:span text:style-name="T34"> : </text:span><text:span text:style-name="T37">prévisionnel : </text:span><text:span text:style-name="T42">100 € - 1 seul projet cette année : </text:span><text:span text:style-name="T39">espace Noriac à Limoges (Pièce présentée par le théâtre de l'attraction à vent du </text:span><text:span text:style-name="T42">3</text:span><text:span text:style-name="T39"> au </text:span><text:span text:style-name="T42">7 </text:span><text:span text:style-name="T39">avril).</text:span></text:p>
      <text:p text:style-name="P12"><text:span text:style-name="T51">- </text:span><text:span text:style-name="T23">Sortie familiale </text:span><text:span text:style-name="T31">à VULCANIA </text:span><text:span text:style-name="T29">(</text:span><text:span text:style-name="T31">1er</text:span><text:span text:style-name="T29"> septembre) </text:span><text:span text:style-name="T22">:</text:span><text:span text:style-name="T45"> prévisionnel : entre 4 000 et 4 500 € (2 bus). Tarifs en cours (de 30 à 50 € par adulte en fonction du QF – de 15 à 20 € par enfant selon l'âge, 10 € à partir du 3</text:span><text:span text:style-name="T50">e</text:span><text:span text:style-name="T45">).</text:span></text:p>
      <text:p text:style-name="P12">- <text:span text:style-name="T31">Sortie « agents » - week-end Carcassonne/Canal du Midi </text:span><text:span text:style-name="T62">: enveloppe prévue 4 000 € mais qui devrait diminuer en fonction du prestataire. Tarifs en cours également (de 100 à 150 € le week-end en fonction du QF.</text:span></text:p>
      <text:p text:style-name="P37"><text:span text:style-name="T41">- </text:span><text:span text:style-name="T46">Retraités</text:span><text:span text:style-name="T36"> : </text:span><text:span text:style-name="T39">8</text:span><text:span text:style-name="T43">5</text:span><text:span text:style-name="T39">0</text:span><text:span text:style-name="T38"> € </text:span><text:span text:style-name="T39">pour le goûter (déjà effectué) et </text:span><text:span text:style-name="T43">800</text:span><text:span text:style-name="T39"> € </text:span><text:span text:style-name="T43">prévus </text:span><text:span text:style-name="T39">pour </text:span><text:span text:style-name="T43">un</text:span><text:span text:style-name="T39"> repas.</text:span><text:span text:style-name="T38"> </text:span><text:span text:style-name="T43">Difficultés pour trouver un restaurant sur Limoges pouvant accueillir 80 personnes.</text:span></text:p>
      <text:p text:style-name="P37"><text:span text:style-name="T41">- </text:span><text:span text:style-name="T47">Aide à la parentalité</text:span><text:span text:style-name="T35"> : </text:span><text:span text:style-name="T37">prévisionnel : </text:span><text:span text:style-name="T39">1 </text:span><text:span text:style-name="T43">9</text:span><text:span text:style-name="T39">00</text:span><text:span text:style-name="T37"> € </text:span><text:span text:style-name="T39">pour le centre de loisirs SNCF. </text:span><text:span text:style-name="T43">Poursuite des</text:span><text:span text:style-name="T39"> CESU soutien scolaire : </text:span><text:span text:style-name="T43">200 € provisionnés, reste 400 € de CESU en stock.</text:span></text:p>
      <text:p text:style-name="P38"><text:span text:style-name="T41">- </text:span><text:span text:style-name="T45">Arbre de Noël</text:span><text:span text:style-name="T35"> : </text:span><text:span text:style-name="T37">Prévisionnel : </text:span><text:span text:style-name="T43">15 800</text:span><text:span text:style-name="T37"> €.</text:span></text:p>
      <text:p text:style-name="P38"><text:span text:style-name="T41">- </text:span><text:span text:style-name="T46">Coins repas</text:span><text:span text:style-name="T36"> : </text:span><text:span text:style-name="T38">prévisionnel : </text:span><text:span text:style-name="T43">7</text:span><text:span text:style-name="T40">00</text:span><text:span text:style-name="T36"> €</text:span></text:p>
      <text:p text:style-name="P38"><text:span text:style-name="T41">- </text:span><text:span text:style-name="T63">Actions de solidarité</text:span><text:span text:style-name="T38"> : </text:span><text:span text:style-name="T40">Il reste actuellement des CESU </text:span><text:span text:style-name="T43">aide ménagère et des chèques cadeaux</text:span><text:span text:style-name="T40"> </text:span><text:span text:style-name="T43">en stock, cependant 500 € supplémentaires de CESU aide ménagère sont provisionnés pour faire face aux besoins.</text:span></text:p>
      <text:p text:style-name="P38"><text:span text:style-name="T40">- <text:s/></text:span><text:span text:style-name="T63">Actions innovantes </text:span><text:span text:style-name="T43">: Coupons sport : cette action qui </text:span><text:span text:style-name="T44">a</text:span><text:span text:style-name="T43"> remport</text:span><text:span text:style-name="T44">é</text:span><text:span text:style-name="T43"> un certain succès en 2017 sera provisionnée en fonction du solde du Budget :(</text:span></text:p>
      <text:p text:style-name="P38"><text:span text:style-name="T41">- </text:span><text:span text:style-name="T45">Convention Économie Sociale et Familiale avec l'UDAF</text:span><text:span text:style-name="T35"> : </text:span><text:span text:style-name="T40">pas de budget prévisionnel. Cette action va perdurer, mais n'est plus financée sur les crédits d'actions locales. </text:span><text:span text:style-name="T43">Fanny RABBIA, assistante de service social va refaire une action d'information avec l'aide des conseillères de l'UDAF, probablement sur les locations avec option d'achat, locations longues durées, contrats électroniques… 150 € sont provisionnés pour l'organisation de cette pause info.</text:span></text:p>
      <text:p text:style-name="P29"/>
      <text:p text:style-name="P40"><text:span text:style-name="T43">L</text:span><text:span text:style-name="T33">e Budget est de 28 765 € pour 30 153 € en 2017. Une baisse non négligeable sur un petit budget qui oblige encore une fois à faire des choix difficiles qui ne nous satisfont pas.</text:span></text:p>
      <text:p text:style-name="P31"/>
      <text:p text:style-name="P32"/>
      <text:p text:style-name="P36"><text:span text:style-name="T48">6</text:span>) Questions diverses<text:span text:style-name="T33"> :</text:span></text:p>
      <text:p text:style-name="P8">Aucunes.</text:p>
      <text:p text:style-name="P8"/>
      <text:p text:style-name="P4"/>
      <text:p text:style-name="P5">N'hésitez pas à nous faire part de vos suggestions ou interrogations sur le sujet de l'action sociale et à nous contacter si vous rencontrez des difficultés ou recherchez des renseignements.</text:p>
      <text:p text:style-name="P3"/>
      <text:p text:style-name="P9"/>
      <text:p text:style-name="P6"><text:span text:style-name="T14">Claire COULAUDOU</text:span><text:span text:style-name="T18"> </text:span><text:span text:style-name="T19">et </text:span><text:span text:style-name="T20">Geneviève ROY</text:span></text:p>
      <text:p text:style-name="P10"><text:span text:style-name="T18">représentant</text:span><text:span text:style-name="T65">es</text:span><text:span text:style-name="T18"> CGT Finances Publiques,</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Mangal1" svg:font-family="Mangal"/>
    <style:font-face style:name="Times New Roman" svg:font-family="'Times New Roman'" style:font-family-generic="roman" style:font-pitch="variable"/>
    <style:font-face style:name="Comic Sans MS" svg:font-family="'Comic Sans MS'" style:font-family-generic="script"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fr" fo:country="F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Times New Roman"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Frame_20_contents" style:display-name="Frame contents" style:family="paragraph" style:parent-style-name="Text_20_body" style:class="extra"/>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6" text:consecutive-numbering="true">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style:num-suffix=")" style:num-format="1" text:start-value="2">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style:num-suffix=")" style:num-format="1" text:start-value="4">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101cm" fo:margin-bottom="1.101cm" fo:margin-left="0.9cm" fo:margin-right="0.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5-04-24T13:50:25.90</meta:creation-date>
    <dc:date>2018-03-27T16:29:35.612000000</dc:date>
    <meta:editing-duration>PT6H36M6S</meta:editing-duration>
    <meta:editing-cycles>15</meta:editing-cycles>
    <meta:generator>LibreOffice/4.3.7.2$Windows_x86 LibreOffice_project/8a35821d8636a03b8bf4e15b48f59794652c68ba</meta:generator>
    <meta:print-date>2018-03-27T15:50:15.949000000</meta:print-date>
    <meta:document-statistic meta:table-count="0" meta:image-count="1" meta:object-count="0" meta:page-count="3" meta:paragraph-count="48" meta:word-count="1838" meta:character-count="10893" meta:non-whitespace-character-count="9098"/>
  </office:meta>
</office:document-meta>
</file>