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0AE000000D563064738.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Comic Sans MS" fo:font-size="8pt" style:font-size-asian="8pt" style:font-name-complex="Comic Sans MS"/>
    </style:style>
    <style:style style:name="P2" style:family="paragraph" style:parent-style-name="Standard">
      <style:paragraph-properties fo:text-align="center" style:justify-single-word="false"/>
      <style:text-properties style:font-name="Comic Sans MS" fo:font-size="14pt" fo:font-weight="bold" style:font-size-asian="14pt" style:font-weight-asian="bold" style:font-name-complex="Comic Sans MS"/>
    </style:style>
    <style:style style:name="P3" style:family="paragraph" style:parent-style-name="Standard">
      <style:paragraph-properties fo:text-align="justify" style:justify-single-word="false"/>
      <style:text-properties style:font-name="Comic Sans MS" fo:font-size="10pt" officeooo:rsid="0022acd3" officeooo:paragraph-rsid="00391282" style:font-size-asian="10pt" style:font-name-complex="Comic Sans MS" style:font-size-complex="10pt"/>
    </style:style>
    <style:style style:name="P4" style:family="paragraph" style:parent-style-name="Standard">
      <style:paragraph-properties fo:text-align="justify" style:justify-single-word="false"/>
      <style:text-properties style:font-name="Comic Sans MS" fo:font-size="10pt" officeooo:rsid="0022acd3" officeooo:paragraph-rsid="0021c977" style:font-size-asian="10pt" style:font-name-complex="Comic Sans MS" style:font-size-complex="10pt"/>
    </style:style>
    <style:style style:name="P5" style:family="paragraph" style:parent-style-name="Standard">
      <style:paragraph-properties fo:text-align="justify" style:justify-single-word="false"/>
      <style:text-properties style:font-name="Comic Sans MS" fo:font-size="10pt" officeooo:rsid="003b08c6" officeooo:paragraph-rsid="003b08c6" style:font-size-asian="10pt" style:font-name-complex="Comic Sans MS" style:font-size-complex="10pt"/>
    </style:style>
    <style:style style:name="P6" style:family="paragraph" style:parent-style-name="Standard">
      <style:paragraph-properties fo:text-align="center" style:justify-single-word="false"/>
      <style:text-properties style:font-name="Comic Sans MS" fo:font-size="10pt" officeooo:paragraph-rsid="001fea20" style:font-size-asian="10pt" style:font-name-complex="Comic Sans MS" style:font-size-complex="10pt"/>
    </style:style>
    <style:style style:name="P7" style:family="paragraph" style:parent-style-name="Standard">
      <style:paragraph-properties fo:text-align="center" style:justify-single-word="false"/>
      <style:text-properties style:font-name="Comic Sans MS" fo:font-size="10pt" fo:font-weight="bold" officeooo:paragraph-rsid="001fea20" style:font-size-asian="10pt" style:font-weight-asian="bold" style:font-name-complex="Comic Sans MS" style:font-size-complex="10pt"/>
    </style:style>
    <style:style style:name="P8" style:family="paragraph" style:parent-style-name="Standard">
      <style:paragraph-properties fo:text-align="center" style:justify-single-word="false"/>
      <style:text-properties style:font-name="Comic Sans MS" fo:font-size="10pt" fo:font-weight="bold" officeooo:paragraph-rsid="0044a49a" style:font-size-asian="10pt" style:font-weight-asian="bold" style:font-name-complex="Comic Sans MS" style:font-size-complex="10pt"/>
    </style:style>
    <style:style style:name="P9" style:family="paragraph" style:parent-style-name="Standard">
      <style:paragraph-properties fo:text-align="justify" style:justify-single-word="false"/>
      <style:text-properties style:font-name="Comic Sans MS" fo:font-size="10pt" style:text-underline-style="none" officeooo:rsid="002ae2f5" officeooo:paragraph-rsid="001fea20" style:font-size-asian="10pt" style:font-name-complex="Comic Sans MS" style:font-size-complex="10pt"/>
    </style:style>
    <style:style style:name="P10" style:family="paragraph" style:parent-style-name="Standard">
      <style:paragraph-properties fo:text-align="justify" style:justify-single-word="false"/>
      <style:text-properties style:font-name="Comic Sans MS" fo:font-size="10pt" style:text-underline-style="none" officeooo:rsid="002ae2f5" officeooo:paragraph-rsid="003ddca1" style:font-size-asian="10pt" style:font-name-complex="Comic Sans MS" style:font-size-complex="10pt"/>
    </style:style>
    <style:style style:name="P11"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bold" officeooo:rsid="002cf44c" officeooo:paragraph-rsid="002cf44c" style:font-size-asian="10pt" style:font-weight-asian="bold" style:font-name-complex="Comic Sans MS" style:font-size-complex="10pt" style:font-weight-complex="bold"/>
    </style:style>
    <style:style style:name="P12"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2cc30b" style:font-size-asian="10pt" style:font-name-complex="Comic Sans MS" style:font-size-complex="10pt"/>
    </style:style>
    <style:style style:name="P13" style:family="paragraph" style:parent-style-name="Standard">
      <style:paragraph-properties fo:text-align="center" style:justify-single-word="false"/>
    </style:style>
    <style:style style:name="P14" style:family="paragraph" style:parent-style-name="Standard">
      <style:paragraph-properties fo:margin-left="4.995cm" fo:margin-right="0cm" fo:text-indent="0cm" style:auto-text-indent="false"/>
      <style:text-properties style:font-name="Comic Sans MS" officeooo:rsid="0014e2c4" style:font-name-complex="Comic Sans MS"/>
    </style:style>
    <style:style style:name="P15" style:family="paragraph" style:parent-style-name="Standard">
      <style:paragraph-properties fo:text-align="justify" style:justify-single-word="false"/>
      <style:text-properties style:font-name="Comic Sans MS" fo:font-size="10pt" officeooo:paragraph-rsid="004a858c" style:font-size-asian="10pt" style:font-name-complex="Comic Sans MS" style:font-size-complex="10pt"/>
    </style:style>
    <style:style style:name="P16" style:family="paragraph" style:parent-style-name="Standard">
      <style:paragraph-properties fo:text-align="justify" style:justify-single-word="false"/>
      <style:text-properties style:font-name="Comic Sans MS" fo:font-size="10pt" officeooo:paragraph-rsid="004ad3b1" style:font-size-asian="10pt" style:font-name-complex="Comic Sans MS" style:font-size-complex="10pt"/>
    </style:style>
    <style:style style:name="P17" style:family="paragraph" style:parent-style-name="Standard">
      <style:paragraph-properties fo:text-align="justify" style:justify-single-word="false"/>
      <style:text-properties style:font-name="Comic Sans MS" fo:font-size="10pt" officeooo:rsid="0022acd3" officeooo:paragraph-rsid="0021c977" style:font-size-asian="10pt" style:font-name-complex="Comic Sans MS" style:font-size-complex="10pt"/>
    </style:style>
    <style:style style:name="P18" style:family="paragraph" style:parent-style-name="Standard">
      <style:paragraph-properties fo:text-align="justify" style:justify-single-word="false"/>
      <style:text-properties style:font-name="Comic Sans MS" fo:font-size="10pt" officeooo:rsid="0022acd3" officeooo:paragraph-rsid="00560af0" style:font-size-asian="10pt" style:font-name-complex="Comic Sans MS" style:font-size-complex="10pt"/>
    </style:style>
    <style:style style:name="P19" style:family="paragraph" style:parent-style-name="Standard">
      <style:paragraph-properties fo:text-align="center" style:justify-single-word="false"/>
      <style:text-properties style:font-name="Comic Sans MS" fo:font-size="10pt" officeooo:paragraph-rsid="004ad3b1" style:font-size-asian="10pt" style:font-name-complex="Comic Sans MS" style:font-size-complex="10pt"/>
    </style:style>
    <style:style style:name="P20" style:family="paragraph" style:parent-style-name="Standard">
      <style:paragraph-properties fo:text-align="justify" style:justify-single-word="false"/>
      <style:text-properties style:font-name="Comic Sans MS" fo:font-size="10pt" style:text-underline-style="none" fo:font-weight="normal" officeooo:rsid="003d30d4" officeooo:paragraph-rsid="004183f1" style:font-size-asian="10pt" style:font-weight-asian="normal" style:font-name-complex="Comic Sans MS" style:font-size-complex="10pt" style:font-weight-complex="normal"/>
    </style:style>
    <style:style style:name="P21" style:family="paragraph" style:parent-style-name="Standard">
      <style:paragraph-properties fo:text-align="justify" style:justify-single-word="false"/>
      <style:text-properties style:font-name="Comic Sans MS" fo:font-size="10pt" style:text-underline-style="none" fo:font-weight="normal" officeooo:rsid="003d30d4" officeooo:paragraph-rsid="0054f79f" style:font-size-asian="10pt" style:font-weight-asian="normal" style:font-name-complex="Comic Sans MS" style:font-size-complex="10pt" style:font-weight-complex="normal"/>
    </style:style>
    <style:style style:name="P22" style:family="paragraph" style:parent-style-name="Standard">
      <style:paragraph-properties fo:text-align="justify" style:justify-single-word="false"/>
      <style:text-properties style:font-name="Comic Sans MS" fo:font-size="10pt" style:text-underline-style="none" fo:font-weight="normal" officeooo:rsid="0023bc94" officeooo:paragraph-rsid="004183f1" style:font-size-asian="10pt" style:font-weight-asian="normal" style:font-name-complex="Comic Sans MS" style:font-size-complex="10pt" style:font-weight-complex="normal"/>
    </style:style>
    <style:style style:name="P23" style:family="paragraph" style:parent-style-name="Standard">
      <style:paragraph-properties fo:text-align="justify" style:justify-single-word="false"/>
      <style:text-properties style:font-name="Comic Sans MS" fo:font-size="10pt" style:text-underline-style="none" officeooo:rsid="003ddca1" officeooo:paragraph-rsid="003ddca1" style:font-size-asian="10pt" style:font-name-complex="Comic Sans MS" style:font-size-complex="10pt"/>
    </style:style>
    <style:style style:name="P24" style:family="paragraph" style:parent-style-name="Standard">
      <style:paragraph-properties fo:text-align="justify" style:justify-single-word="false"/>
      <style:text-properties style:font-name="Comic Sans MS" fo:font-size="10pt" style:text-underline-style="none" officeooo:rsid="003ddca1" officeooo:paragraph-rsid="004c336f" style:font-size-asian="10pt" style:font-name-complex="Comic Sans MS" style:font-size-complex="10pt"/>
    </style:style>
    <style:style style:name="P25" style:family="paragraph" style:parent-style-name="Standard">
      <style:paragraph-properties fo:text-align="justify" style:justify-single-word="false"/>
      <style:text-properties style:font-name="Comic Sans MS" fo:font-size="10pt" style:text-underline-style="none" officeooo:rsid="003f18fd" officeooo:paragraph-rsid="003f18fd" style:font-size-asian="10pt" style:font-name-complex="Comic Sans MS" style:font-size-complex="10pt"/>
    </style:style>
    <style:style style:name="P26" style:family="paragraph" style:parent-style-name="Standard">
      <style:paragraph-properties fo:text-align="justify" style:justify-single-word="false"/>
      <style:text-properties style:font-name="Comic Sans MS" fo:font-size="10pt" style:text-underline-style="none" officeooo:rsid="003f18fd" officeooo:paragraph-rsid="004e1767" style:font-size-asian="10pt" style:font-name-complex="Comic Sans MS" style:font-size-complex="10pt"/>
    </style:style>
    <style:style style:name="P27" style:family="paragraph" style:parent-style-name="Standard">
      <style:paragraph-properties fo:text-align="justify" style:justify-single-word="false"/>
      <style:text-properties style:font-name="Comic Sans MS" fo:font-size="10pt" style:text-underline-style="none" officeooo:rsid="002ae2f5" officeooo:paragraph-rsid="0040e0fd" style:font-size-asian="10pt" style:font-name-complex="Comic Sans MS" style:font-size-complex="10pt"/>
    </style:style>
    <style:style style:name="P28" style:family="paragraph" style:parent-style-name="Standard">
      <style:paragraph-properties fo:text-align="justify" style:justify-single-word="false"/>
      <style:text-properties style:font-name="Comic Sans MS" fo:font-size="10pt" style:text-underline-style="none" officeooo:rsid="002ae2f5" officeooo:paragraph-rsid="00504ec0" style:font-size-asian="10pt" style:font-name-complex="Comic Sans MS" style:font-size-complex="10pt"/>
    </style:style>
    <style:style style:name="P29" style:family="paragraph" style:parent-style-name="Standard">
      <style:paragraph-properties fo:text-align="justify" style:justify-single-word="false"/>
      <style:text-properties style:font-name="Comic Sans MS" fo:font-size="10pt" style:text-underline-style="none" officeooo:rsid="0021c977" officeooo:paragraph-rsid="0021c977" style:font-size-asian="10pt" style:font-name-complex="Comic Sans MS" style:font-size-complex="10pt"/>
    </style:style>
    <style:style style:name="P30" style:family="paragraph" style:parent-style-name="Standard">
      <style:paragraph-properties fo:text-align="justify" style:justify-single-word="false"/>
      <style:text-properties style:font-name="Comic Sans MS" fo:font-size="10pt" style:text-underline-style="none" officeooo:rsid="0021c977" officeooo:paragraph-rsid="0052d4ba" style:font-size-asian="10pt" style:font-name-complex="Comic Sans MS" style:font-size-complex="10pt"/>
    </style:style>
    <style:style style:name="P31" style:family="paragraph" style:parent-style-name="Standard">
      <style:paragraph-properties fo:text-align="justify" style:justify-single-word="false"/>
      <style:text-properties style:font-name="Comic Sans MS" fo:font-size="10pt" style:text-underline-style="none" officeooo:rsid="0021c977" officeooo:paragraph-rsid="00578840" style:font-size-asian="10pt" style:font-name-complex="Comic Sans MS" style:font-size-complex="10pt"/>
    </style:style>
    <style:style style:name="P32" style:family="paragraph" style:parent-style-name="Standard">
      <style:paragraph-properties fo:text-align="justify" style:justify-single-word="false"/>
      <style:text-properties style:font-name="Comic Sans MS" fo:font-size="10pt" style:text-underline-style="none" officeooo:rsid="002cc30b" officeooo:paragraph-rsid="002eea0d" style:font-size-asian="10pt" style:font-name-complex="Comic Sans MS" style:font-size-complex="10pt"/>
    </style:style>
    <style:style style:name="P33"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54a0a8" style:font-size-asian="10pt" style:font-name-complex="Comic Sans MS" style:font-size-complex="10pt"/>
    </style:style>
    <style:style style:name="P34"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578840" style:font-size-asian="10pt" style:font-name-complex="Comic Sans MS" style:font-size-complex="10pt"/>
    </style:style>
    <style:style style:name="P35"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ae2f5" officeooo:paragraph-rsid="002ae2f5" style:font-size-asian="10pt" style:font-name-complex="Comic Sans MS" style:font-size-complex="10pt"/>
    </style:style>
    <style:style style:name="P36"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1c977" officeooo:paragraph-rsid="00350719" style:font-size-asian="10pt" style:font-name-complex="Comic Sans MS" style:font-size-complex="10pt"/>
    </style:style>
    <style:style style:name="P37" style:family="paragraph" style:parent-style-name="Standard" style:list-style-name="WW8Num10">
      <style:paragraph-properties fo:margin-left="0cm" fo:margin-right="0cm" fo:text-align="start" style:justify-single-word="false" fo:text-indent="0cm" style:auto-text-indent="false"/>
      <style:text-properties fo:font-size="10pt" officeooo:paragraph-rsid="001fea20" style:font-size-asian="10pt" style:font-size-complex="10pt"/>
    </style:style>
    <style:style style:name="P38" style:family="paragraph" style:parent-style-name="Standard" style:list-style-name="WW8Num6">
      <style:paragraph-properties fo:margin-left="0cm" fo:margin-right="0cm" fo:text-align="start" style:justify-single-word="false" fo:text-indent="0cm" style:auto-text-indent="false"/>
      <style:text-properties style:font-name="Comic Sans MS" fo:font-size="10pt" style:text-underline-style="none" officeooo:rsid="003d30d4" officeooo:paragraph-rsid="0052d4ba" style:font-size-asian="10pt" style:font-name-complex="Comic Sans MS" style:font-size-complex="10pt"/>
    </style:style>
    <style:style style:name="P39" style:family="paragraph" style:parent-style-name="Standard" style:master-page-name="Standard">
      <style:paragraph-properties fo:text-align="justify" style:justify-single-word="false" style:page-number="auto"/>
      <style:text-properties style:font-name="Comic Sans MS" fo:font-size="10pt" fo:language="zxx" fo:country="none" officeooo:paragraph-rsid="001fea20" style:font-size-asian="10pt" style:font-name-complex="Comic Sans MS" style:font-size-complex="10pt"/>
    </style:style>
    <style:style style:name="P40" style:family="paragraph" style:parent-style-name="Standard">
      <style:paragraph-properties fo:margin-left="3.016cm" fo:margin-right="0cm" fo:text-align="justify" style:justify-single-word="false" fo:text-indent="0cm" style:auto-text-indent="false"/>
      <style:text-properties style:font-name="Comic Sans MS" fo:font-size="10pt" fo:font-weight="bold" officeooo:paragraph-rsid="004ad3b1" style:font-size-asian="10pt" style:font-weight-asian="bold" style:font-name-complex="Comic Sans MS" style:font-size-complex="10pt" style:font-weight-complex="bold"/>
    </style:style>
    <style:style style:name="P41" style:family="paragraph" style:parent-style-name="Standard" style:list-style-name="WW8Num6">
      <style:paragraph-properties fo:margin-left="3.016cm" fo:margin-right="0cm" fo:text-align="justify" style:justify-single-word="false" fo:text-indent="0cm" style:auto-text-indent="false"/>
      <style:text-properties style:font-name="Comic Sans MS" fo:font-size="10pt" officeooo:rsid="003d30d4" officeooo:paragraph-rsid="004ad3b1" style:font-size-asian="10pt" style:font-name-complex="Comic Sans MS" style:font-size-complex="10pt"/>
    </style:style>
    <style:style style:name="P42" style:family="paragraph" style:parent-style-name="Standard" style:list-style-name="WW8Num6">
      <style:paragraph-properties fo:margin-left="3.016cm" fo:margin-right="0cm" fo:text-align="justify" style:justify-single-word="false" fo:text-indent="0cm" style:auto-text-indent="false"/>
      <style:text-properties fo:font-size="10pt" officeooo:paragraph-rsid="004ad3b1" style:font-size-asian="10pt" style:font-size-complex="10pt"/>
    </style:style>
    <style:style style:name="T1" style:family="text">
      <style:text-properties style:font-name="Comic Sans MS" style:font-name-complex="Comic Sans MS"/>
    </style:style>
    <style:style style:name="T2" style:family="text">
      <style:text-properties style:font-name="Comic Sans MS" officeooo:rsid="0048b99c" style:font-name-complex="Comic Sans MS"/>
    </style:style>
    <style:style style:name="T3" style:family="text">
      <style:text-properties style:font-name="Comic Sans MS" officeooo:rsid="0028ccfb" style:font-name-complex="Comic Sans MS"/>
    </style:style>
    <style:style style:name="T4" style:family="text">
      <style:text-properties style:font-name="Comic Sans MS" style:text-underline-style="solid" style:text-underline-width="auto" style:text-underline-color="font-color" fo:font-weight="bold" style:font-weight-asian="bold" style:font-name-complex="Comic Sans MS"/>
    </style:style>
    <style:style style:name="T5" style:family="text">
      <style:text-properties style:font-name="Comic Sans MS" style:text-underline-style="solid" style:text-underline-width="auto" style:text-underline-color="font-color" fo:font-weight="bold" officeooo:rsid="0028ccfb" style:font-weight-asian="bold" style:font-name-complex="Comic Sans MS"/>
    </style:style>
    <style:style style:name="T6" style:family="text">
      <style:text-properties style:font-name="Comic Sans MS" style:text-underline-style="solid" style:text-underline-width="auto" style:text-underline-color="font-color" fo:font-weight="bold" officeooo:rsid="003d30d4" style:font-weight-asian="bold" style:font-name-complex="Comic Sans MS"/>
    </style:style>
    <style:style style:name="T7" style:family="text">
      <style:text-properties style:font-name="Comic Sans MS" style:text-underline-style="solid" style:text-underline-width="auto" style:text-underline-color="font-color" fo:font-weight="bold" officeooo:rsid="004ad3b1" style:font-weight-asian="bold" style:font-name-complex="Comic Sans MS"/>
    </style:style>
    <style:style style:name="T8" style:family="text">
      <style:text-properties style:font-name="Comic Sans MS" fo:font-size="14pt" fo:font-weight="bold" style:font-size-asian="14pt" style:font-weight-asian="bold" style:font-name-complex="Comic Sans MS"/>
    </style:style>
    <style:style style:name="T9" style:family="text">
      <style:text-properties style:font-name="Comic Sans MS" fo:font-size="14pt" fo:font-weight="bold" officeooo:rsid="001fea20" style:font-size-asian="14pt" style:font-weight-asian="bold" style:font-name-complex="Comic Sans MS"/>
    </style:style>
    <style:style style:name="T10" style:family="text">
      <style:text-properties style:font-name="Comic Sans MS" fo:font-size="14pt" fo:font-weight="bold" officeooo:rsid="0048b99c" style:font-size-asian="14pt" style:font-weight-asian="bold" style:font-name-complex="Comic Sans MS"/>
    </style:style>
    <style:style style:name="T11" style:family="text">
      <style:text-properties style:font-name="Comic Sans MS" style:text-underline-style="none" fo:font-weight="bold" officeooo:rsid="00302047" style:font-weight-asian="bold" style:font-name-complex="Comic Sans MS"/>
    </style:style>
    <style:style style:name="T12" style:family="text">
      <style:text-properties fo:font-weight="bold" officeooo:rsid="002cf44c" style:font-weight-asian="bold"/>
    </style:style>
    <style:style style:name="T13" style:family="text">
      <style:text-properties fo:font-weight="bold" style:font-weight-asian="bold" style:font-weight-complex="bold"/>
    </style:style>
    <style:style style:name="T14" style:family="text">
      <style:text-properties fo:font-weight="bold" officeooo:rsid="0040e0fd" style:font-weight-asian="bold" style:font-weight-complex="bold"/>
    </style:style>
    <style:style style:name="T15" style:family="text">
      <style:text-properties fo:font-weight="bold" officeooo:rsid="0052d4ba" style:font-weight-asian="bold" style:font-weight-complex="bold"/>
    </style:style>
    <style:style style:name="T16" style:family="text">
      <style:text-properties fo:font-weight="bold" officeooo:rsid="00302047" style:font-weight-asian="bold" style:font-weight-complex="bold"/>
    </style:style>
    <style:style style:name="T17" style:family="text">
      <style:text-properties fo:font-weight="bold" officeooo:rsid="004ad3b1" style:font-weight-asian="bold" style:font-weight-complex="bold"/>
    </style:style>
    <style:style style:name="T18" style:family="text">
      <style:text-properties fo:font-weight="bold" officeooo:rsid="0048b99c" style:font-weight-asian="bold" style:font-weight-complex="bold"/>
    </style:style>
    <style:style style:name="T19" style:family="text">
      <style:text-properties fo:font-weight="bold" officeooo:rsid="003bd77a" style:font-weight-asian="bold"/>
    </style:style>
    <style:style style:name="T20" style:family="text">
      <style:text-properties fo:font-weight="bold" officeooo:rsid="00560af0" style:font-weight-asian="bold"/>
    </style:style>
    <style:style style:name="T21" style:family="text">
      <style:text-properties fo:font-weight="bold" officeooo:rsid="004ad3b1" style:font-weight-asian="bold"/>
    </style:style>
    <style:style style:name="T22" style:family="text">
      <style:text-properties style:text-underline-style="solid" style:text-underline-width="auto" style:text-underline-color="font-color" officeooo:rsid="00367f0a"/>
    </style:style>
    <style:style style:name="T23" style:family="text">
      <style:text-properties style:text-underline-style="solid" style:text-underline-width="auto" style:text-underline-color="font-color" officeooo:rsid="003b08c6"/>
    </style:style>
    <style:style style:name="T24" style:family="text">
      <style:text-properties style:text-underline-style="solid" style:text-underline-width="auto" style:text-underline-color="font-color" officeooo:rsid="00302047"/>
    </style:style>
    <style:style style:name="T25" style:family="text">
      <style:text-properties style:text-underline-style="solid" style:text-underline-width="auto" style:text-underline-color="font-color" officeooo:rsid="00417010"/>
    </style:style>
    <style:style style:name="T26" style:family="text">
      <style:text-properties style:text-underline-style="solid" style:text-underline-width="auto" style:text-underline-color="font-color" officeooo:rsid="003b2c5e"/>
    </style:style>
    <style:style style:name="T27" style:family="text">
      <style:text-properties style:text-underline-style="solid" style:text-underline-width="auto" style:text-underline-color="font-color" officeooo:rsid="00435abf"/>
    </style:style>
    <style:style style:name="T28" style:family="text">
      <style:text-properties style:text-underline-style="solid" style:text-underline-width="auto" style:text-underline-color="font-color" fo:font-weight="bold" officeooo:rsid="004e1767" style:font-weight-asian="bold" style:font-weight-complex="bold"/>
    </style:style>
    <style:style style:name="T29" style:family="text">
      <style:text-properties style:text-underline-style="solid" style:text-underline-width="auto" style:text-underline-color="font-color" fo:font-weight="bold" officeooo:rsid="0052d4ba" style:font-weight-asian="bold" style:font-weight-complex="bold"/>
    </style:style>
    <style:style style:name="T30" style:family="text">
      <style:text-properties style:text-underline-style="solid" style:text-underline-width="auto" style:text-underline-color="font-color" fo:font-weight="bold" officeooo:rsid="0048b99c" style:font-weight-asian="bold" style:font-weight-complex="bold"/>
    </style:style>
    <style:style style:name="T31" style:family="text">
      <style:text-properties style:text-underline-style="solid" style:text-underline-width="auto" style:text-underline-color="font-color" officeooo:rsid="0052d4ba"/>
    </style:style>
    <style:style style:name="T32" style:family="text">
      <style:text-properties style:text-underline-style="solid" style:text-underline-width="auto" style:text-underline-color="font-color" officeooo:rsid="0048b99c"/>
    </style:style>
    <style:style style:name="T33" style:family="text">
      <style:text-properties style:text-underline-style="solid" style:text-underline-width="auto" style:text-underline-color="font-color" officeooo:rsid="0054a0a8"/>
    </style:style>
    <style:style style:name="T34" style:family="text">
      <style:text-properties style:text-underline-style="solid" style:text-underline-width="auto" style:text-underline-color="font-color" officeooo:rsid="0054f79f"/>
    </style:style>
    <style:style style:name="T35" style:family="text">
      <style:text-properties style:text-underline-style="solid" style:text-underline-width="auto" style:text-underline-color="font-color" officeooo:rsid="00578840"/>
    </style:style>
    <style:style style:name="T36" style:family="text">
      <style:text-properties officeooo:rsid="00350719"/>
    </style:style>
    <style:style style:name="T37" style:family="text">
      <style:text-properties style:text-underline-style="none"/>
    </style:style>
    <style:style style:name="T38" style:family="text">
      <style:text-properties style:text-underline-style="none" officeooo:rsid="00350719"/>
    </style:style>
    <style:style style:name="T39" style:family="text">
      <style:text-properties style:text-underline-style="none" officeooo:rsid="00367f0a"/>
    </style:style>
    <style:style style:name="T40" style:family="text">
      <style:text-properties style:text-underline-style="none" officeooo:rsid="00380768"/>
    </style:style>
    <style:style style:name="T41" style:family="text">
      <style:text-properties style:text-underline-style="none" fo:font-weight="bold" style:font-weight-asian="bold" style:font-weight-complex="bold"/>
    </style:style>
    <style:style style:name="T42" style:family="text">
      <style:text-properties style:text-underline-style="none" fo:font-weight="bold" officeooo:rsid="0052d4ba" style:font-weight-asian="bold" style:font-weight-complex="bold"/>
    </style:style>
    <style:style style:name="T43" style:family="text">
      <style:text-properties style:text-underline-style="none" fo:font-weight="bold" officeooo:rsid="004ad3b1" style:font-weight-asian="bold" style:font-weight-complex="bold"/>
    </style:style>
    <style:style style:name="T44" style:family="text">
      <style:text-properties style:text-underline-style="none" officeooo:rsid="00417010"/>
    </style:style>
    <style:style style:name="T45" style:family="text">
      <style:text-properties style:text-underline-style="none" officeooo:rsid="004183f1"/>
    </style:style>
    <style:style style:name="T46" style:family="text">
      <style:text-properties style:text-underline-style="none" officeooo:rsid="00302047"/>
    </style:style>
    <style:style style:name="T47" style:family="text">
      <style:text-properties style:text-underline-style="none" fo:font-weight="normal" officeooo:rsid="004c336f" style:font-weight-asian="normal" style:font-weight-complex="normal"/>
    </style:style>
    <style:style style:name="T48" style:family="text">
      <style:text-properties style:text-underline-style="none" fo:font-weight="normal" officeooo:rsid="00560af0" style:font-weight-asian="normal" style:font-weight-complex="normal"/>
    </style:style>
    <style:style style:name="T49" style:family="text">
      <style:text-properties style:text-underline-style="none" officeooo:rsid="0054a0a8"/>
    </style:style>
    <style:style style:name="T50" style:family="text">
      <style:text-properties style:text-underline-style="none" officeooo:rsid="0054f79f"/>
    </style:style>
    <style:style style:name="T51" style:family="text">
      <style:text-properties style:text-underline-style="none" officeooo:rsid="003ddca1"/>
    </style:style>
    <style:style style:name="T52" style:family="text">
      <style:text-properties style:text-underline-style="none" officeooo:rsid="004c336f"/>
    </style:style>
    <style:style style:name="T53" style:family="text">
      <style:text-properties style:text-underline-style="none" officeooo:rsid="0052d4ba"/>
    </style:style>
    <style:style style:name="T54" style:family="text">
      <style:text-properties style:text-underline-style="none" officeooo:rsid="00578840"/>
    </style:style>
    <style:style style:name="T55" style:family="text">
      <style:text-properties officeooo:rsid="00367f0a"/>
    </style:style>
    <style:style style:name="T56" style:family="text">
      <style:text-properties officeooo:rsid="00380768"/>
    </style:style>
    <style:style style:name="T57" style:family="text">
      <style:text-properties officeooo:rsid="003b2c5e"/>
    </style:style>
    <style:style style:name="T58" style:family="text">
      <style:text-properties officeooo:rsid="003ddca1"/>
    </style:style>
    <style:style style:name="T59" style:family="text">
      <style:text-properties officeooo:rsid="00417010"/>
    </style:style>
    <style:style style:name="T60" style:family="text">
      <style:text-properties officeooo:rsid="004183f1"/>
    </style:style>
    <style:style style:name="T61" style:family="text">
      <style:text-properties officeooo:rsid="00435abf"/>
    </style:style>
    <style:style style:name="T62" style:family="text">
      <style:text-properties officeooo:rsid="0046c44b"/>
    </style:style>
    <style:style style:name="T63" style:family="text">
      <style:text-properties officeooo:rsid="0048b99c"/>
    </style:style>
    <style:style style:name="T64" style:family="text">
      <style:text-properties officeooo:rsid="004a858c"/>
    </style:style>
    <style:style style:name="T65" style:family="text">
      <style:text-properties officeooo:rsid="004ad3b1"/>
    </style:style>
    <style:style style:name="T66" style:family="text">
      <style:text-properties officeooo:rsid="004c336f"/>
    </style:style>
    <style:style style:name="T67" style:family="text">
      <style:text-properties officeooo:rsid="004e1767"/>
    </style:style>
    <style:style style:name="T68" style:family="text">
      <style:text-properties fo:font-weight="normal" officeooo:rsid="004e1767" style:font-weight-asian="normal" style:font-weight-complex="normal"/>
    </style:style>
    <style:style style:name="T69" style:family="text">
      <style:text-properties officeooo:rsid="004f3648"/>
    </style:style>
    <style:style style:name="T70" style:family="text">
      <style:text-properties officeooo:rsid="00504ec0"/>
    </style:style>
    <style:style style:name="T71" style:family="text">
      <style:text-properties officeooo:rsid="005116f0"/>
    </style:style>
    <style:style style:name="T72" style:family="text">
      <style:text-properties officeooo:rsid="0052d4ba"/>
    </style:style>
    <style:style style:name="T73" style:family="text">
      <style:text-properties style:text-position="super 58%" style:text-underline-style="none" officeooo:rsid="0054a0a8"/>
    </style:style>
    <style:style style:name="T74" style:family="text">
      <style:text-properties style:text-position="super 58%" style:text-underline-style="none" officeooo:rsid="0052d4ba"/>
    </style:style>
    <style:style style:name="T75" style:family="text">
      <style:text-properties officeooo:rsid="0054a0a8"/>
    </style:style>
    <style:style style:name="T76" style:family="text">
      <style:text-properties officeooo:rsid="0054f79f"/>
    </style:style>
    <style:style style:name="T77" style:family="text">
      <style:text-properties officeooo:rsid="00560af0"/>
    </style:style>
    <style:style style:name="T78" style:family="text">
      <style:text-properties officeooo:rsid="00578840"/>
    </style:style>
    <style:style style:name="fr1" style:family="graphic" style:parent-style-name="Frame">
      <style:graphic-properties fo:margin-left="0.319cm" fo:margin-right="0.319cm" style:wrap="none" style:vertical-pos="from-top" style:vertical-rel="paragraph" style:horizontal-pos="from-left" style:horizontal-rel="paragraph" fo:background-color="#ffffff" style:background-transparency="0%" fo:padding-left="0.256cm" fo:padding-right="0.256cm" fo:padding-top="0.129cm" fo:padding-bottom="0.129cm" fo:border="none">
        <style:background-image/>
      </style:graphic-properties>
    </style:style>
    <style:style style:name="fr2" style:family="graphic" style:parent-style-name="Graphics">
      <style:graphic-properties fo:margin-left="0.319cm" fo:margin-right="0.319cm"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draw:frame draw:style-name="fr1" draw:name="Cadre1" text:anchor-type="char" svg:x="5.103cm" svg:y="0.023cm" svg:width="12.629cm" svg:height="3.27cm" draw:z-index="0"><draw:text-box><text:p text:style-name="P14">Limoges, le <text:span text:style-name="T63">7 mars</text:span> 201<text:span text:style-name="T63">7</text:span></text:p><text:p text:style-name="P1"/><text:p text:style-name="P2">CONSEIL DEPARTEMENTAL DE<text:line-break/>L’ACTION SOCIALE DE LA HAUTE-VIENNE</text:p><text:p text:style-name="P13"><text:span text:style-name="T8">Compte rendu de la réunion du </text:span><text:span text:style-name="T10">7 mars</text:span><text:span text:style-name="T9"> 201</text:span><text:span text:style-name="T10">7</text:span></text:p></draw:text-box></draw:frame><draw:frame draw:style-name="fr2" draw:name="images1" text:anchor-type="char" svg:x="0.044cm" svg:y="-0.596cm" svg:width="3.734cm" svg:height="4.572cm" draw:z-index="1"><draw:image xlink:href="Pictures/10000000000000AE000000D563064738.png" xlink:type="simple" xlink:show="embed" xlink:actuate="onLoad"/></draw:frame></text:p>
      <text:p text:style-name="P15"><text:span text:style-name="T64">Madame Isabelle</text:span><text:span text:style-name="T65"> ROUX-TRESCASES, nouvelle Présidente du CDAS, a ouvert la séance en rappelant l'attachement du Ministère et du Secrétariat Général aux actions sociales à destination des agents et de leur famille. Attachement qu'elle partage et qu'elle déclinera au niveau local en assurant un dialogue social de qualité.</text:span></text:p>
      <text:p text:style-name="P15"><text:span text:style-name="T65"/></text:p>
      <text:p text:style-name="P16"><text:span text:style-name="T65">Un changement est à noter également dans la parité syndicale : Geneviève ROY remplace Sylvie CHATENET comme représentante titulaire pour la CGT.</text:span></text:p>
      <text:p text:style-name="P19"><text:span text:style-name="T21">--------------</text:span></text:p>
      <text:list xml:id="list32262858" text:style-name="WW8Num10">
        <text:list-header>
          <text:p text:style-name="P37"><text:span text:style-name="T5">1) </text:span><text:span text:style-name="T4">Approbation du procès-verbal du CDAS du </text:span><text:span text:style-name="T7">17 novembre </text:span><text:span text:style-name="T6">201</text:span><text:span text:style-name="T7">7</text:span><text:span text:style-name="T11"> : </text:span><text:span text:style-name="T3">Pas d'observation particulière.</text:span></text:p>
        </text:list-header>
      </text:list>
      <text:p text:style-name="P9"/>
      <text:p text:style-name="P35"><text:span text:style-name="T16">2</text:span><text:span text:style-name="T13">) </text:span><text:span text:style-name="T17">Point sur les actions locales 2016</text:span><text:span text:style-name="T43"> </text:span><text:span text:style-name="T41">: </text:span><text:span text:style-name="T47">Il s'agissait de faire un point rapide, </text:span><text:span text:style-name="T48">l</text:span><text:span text:style-name="T47">e compte-rendu d'activité détaillé </text:span><text:span text:style-name="T48">étant</text:span><text:span text:style-name="T47"> présenté lors du prochain CDAS. </text:span><text:span text:style-name="T51">Les crédits d'action locale (</text:span><text:span text:style-name="T52">29 015</text:span><text:span text:style-name="T51"> €) ont été utilisés ainsi :</text:span></text:p>
      <text:p text:style-name="P23">- Arbre de Noël : <text:span text:style-name="T66">15 978</text:span> €, <text:span text:style-name="T66">pour 338 enfants de 0 à 14 ans</text:span> (spectacle, goûter et jouets ou chèques cadeaux).</text:p>
      <text:p text:style-name="P23">- Actions visant à renforcer les liens avec les agents (6 <text:span text:style-name="T66">939</text:span> €) : <text:span text:style-name="T66">226 € pour le théâtre, 4 772 € pour la sortie familiale, 834 € pour l</text:span><text:span text:style-name="T78">e</text:span><text:span text:style-name="T66"> goûter des retraités et 1 107 € pour le repas des retraités</text:span>.</text:p>
      <text:p text:style-name="P23">- Actions de solidarité : <text:span text:style-name="T66">1 315</text:span> € pour les chèques CESU <text:span text:style-name="T66">aide ménagère utilisés par l'assistante sociale en cas d'urgence.</text:span></text:p>
      <text:p text:style-name="P24"><text:span text:style-name="T66">- Aide à la parentalité : 1 449 € pour le centre aéré SNCF et 1 014 € pour l'achat de CESU soutien scolaire.</text:span></text:p>
      <text:p text:style-name="P23">- Actions d'information et de prévention : <text:span text:style-name="T67">1 890 euros ont été dépensés au titre de la </text:span>convention CESF (conseil en économie sociale et familiale) passée avec l'UDAF.</text:p>
      <text:p text:style-name="P10"><text:span text:style-name="T58">- enfin, </text:span><text:span text:style-name="T67">340</text:span><text:span text:style-name="T58"> € ont été dépensé</text:span><text:span text:style-name="T62">s</text:span><text:span text:style-name="T58"> au titre de l'équipement et du renouvellement de matériel des coins repas.</text:span></text:p>
      <text:p text:style-name="P23"/>
      <text:p text:style-name="P27"><text:span text:style-name="T14">3) </text:span><text:span text:style-name="T28">Les orientations pour l'action sociale ministérielle en 2017</text:span><text:span text:style-name="T68"> : </text:span><text:span text:style-name="T67">Madame ROUX-TRESCASES a fait remarquer que dans le contexte actuel, le maintien du réseau d'action sociale à moyens </text:span><text:span text:style-name="T69">humains </text:span><text:span text:style-name="T67">constants, </text:span><text:span text:style-name="T69">et le maintien à un haut niveau des moyens financi</text:span><text:span text:style-name="T67">ers démontrai</text:span><text:span text:style-name="T69">ent</text:span><text:span text:style-name="T67"> l'importance de l'attachement de l'administration à cet élément essentiel de la politique ministérielle de res</text:span><text:span text:style-name="T69">s</text:span><text:span text:style-name="T67">ources humaine</text:span><text:span text:style-name="T69">s</text:span><text:span text:style-name="T67">.</text:span></text:p>
      <text:p text:style-name="P25"/>
      <text:p text:style-name="P26"><text:span text:style-name="T67">Madame DESBALS a présenté la note du secrétariat général plus en détail : Depuis 2016, le budget est désormais basé </text:span><text:span text:style-name="T69">sur la réalité des crédits consommés, à partir desquels sont définies les tendances, les mesures d'économies possibles et, le cas échéant, les mesures nouvelles. </text:span><text:span text:style-name="T70">En gros, même si le budget global baisse, il s'adapte aux évolutions des effectifs. Les dépenses contraintes (subventions aux associations, titres restaurants, CESU garde d'enfants, places en crèches... </text:span><text:span text:style-name="T71">seront financées. Les crédits d'actions locales (CAL) sont à nouveau calculés sur la base des effectifs actualisés (actifs et leurs enfants et retraités) avec un plafonnement à la hausse et à la baisse de 5 %. Pour la haute-vienne, nous avons un « CAL » 2017 à 30 153 euros (29 015 en 2016). Il est à noter également que les conventions en économie sociale et familiale ne seront plus financées par le CAL mais sur le budget fonctionnement des unités opérationnelles régionales de service social. Les moyens humains sont maintenus en 2017. Les finalités fixées par les orientations 2016 restent pérennes : amélioration de la qualité de vie au travail et de l'articulation entre la vie professionnelle et la vie personnelle </text:span><text:span text:style-name="T72">et soutien aux agents (actifs ou retraités) les plus fragiles.</text:span></text:p>
      <text:p text:style-name="P28"><text:span text:style-name="T72"/></text:p>
      <text:p text:style-name="P12"><text:span text:style-name="T14">4</text:span><text:span text:style-name="T13">) </text:span><text:span text:style-name="T15">Les actualités dans la restauration des agents</text:span><text:span text:style-name="T42"> </text:span><text:span text:style-name="T41">: </text:span><text:span text:style-name="T53">Depuis le 1</text:span><text:span text:style-name="T74">er</text:span><text:span text:style-name="T53"> janvier la carte APETIZ remplace les tickets restaurant papier. Elle assure les mêmes garanties qu'une carte bancaire. On peut l'utiliser tous les jours hors dimanches et jours fériés, sauf à avoir une autorisation de l'employeur. On peut suivre son compte sur internet ou sur serveur vocal et faire opposition en cas de perte ou de vol. Quelques problèmes persistent </text:span><text:span text:style-name="T54">(</text:span><text:span text:style-name="T53">certains commerçants ne sont pas équipés ou les terminaux ne sont pas <text:s/>jour et n'acceptent pas encore la carte - L'application mérite quelques améliorations – une panne nationale a provoqué quelques désagréments</text:span><text:span text:style-name="T54">)</text:span><text:span text:style-name="T53">. Les agents ne doivent pas hésiter à signaler au prestataire (NATIXIS) les éventuels problèmes, afin que les difficultés rencontrées s'amenuisent avec le temps.</text:span></text:p>
      <text:p text:style-name="P29"><text:soft-page-break/></text:p>
      <text:p text:style-name="P30"><text:span text:style-name="T72">Le problème de la restauration des agents de Saint Junien évolue. Pour rappel, suite à la construction du nouveau Centre des Finances Publiques, l'administration devait chercher une solution de restauration. Les tractations avec la Mairie et l’Hôpital avaient échouées. Une convention avait été discutée avec le restaurant « Le Boeuf Rouge ». Une enquête a été effectuée par la délégation auprès des agents qui souhaitent en majorité (24 sur 25) conserver les titres restaurant. Cette demande a été acceptée par le Secrétariat Général.</text:span></text:p>
      <text:p text:style-name="P29"/>
      <text:list xml:id="list32256449" text:style-name="WW8Num6">
        <text:list-header>
          <text:p text:style-name="P38"><text:span text:style-name="T29">5) </text:span><text:span text:style-name="T30">Les actions locales 2017</text:span><text:span text:style-name="T18"> : </text:span></text:p>
        </text:list-header>
      </text:list>
      <text:p text:style-name="P36"><text:span text:style-name="T54">- </text:span><text:span text:style-name="T36">Le théâtre</text:span><text:span text:style-name="T38"> : </text:span><text:span text:style-name="T44">prévisionnel : </text:span><text:span text:style-name="T49">700</text:span><text:span text:style-name="T44"> €. </text:span><text:span text:style-name="T49">92 personnes sont inscrites à ce jour pour une représentation à l'espace Noriac à Limoges (Pièce présentée par le théâtre de l'attraction à vent du 28 mars au 1</text:span><text:span text:style-name="T73">er</text:span><text:span text:style-name="T49"> avril). Une deuxième pièce sera proposée sur la saison prochaine (à partir de septembre).</text:span></text:p>
      <text:p text:style-name="P32"><text:span text:style-name="T78">- </text:span><text:span text:style-name="T25">Sortie familiale au </text:span><text:span text:style-name="T33">PAL</text:span><text:span text:style-name="T22"> </text:span><text:span text:style-name="T33">(2 septembre) </text:span><text:span text:style-name="T22">:</text:span><text:span text:style-name="T55"> </text:span><text:span text:style-name="T59">prévisionnel : </text:span><text:span text:style-name="T75">7 500</text:span><text:span text:style-name="T59"> € </text:span><text:span text:style-name="T75">(2 bus).</text:span><text:span text:style-name="T59"> </text:span><text:span text:style-name="T75">Le devis n'est pas encore parvenu à ce jour.</text:span></text:p>
      <text:p text:style-name="P33"><text:span text:style-name="T54">- </text:span><text:span text:style-name="T56">Retraités</text:span><text:span text:style-name="T40"> : </text:span><text:span text:style-name="T45">prévisionnel : </text:span><text:span text:style-name="T49">840</text:span><text:span text:style-name="T45"> € </text:span><text:span text:style-name="T49">pour le goûter (déjà effectué) et 1 500 € pour le repas.</text:span><text:span text:style-name="T45"> Le</text:span><text:span text:style-name="T40"> repas </text:span><text:span text:style-name="T49">sera cette année couplé avec une sortie à Sarlat. 100 personnes sont d'ores et déjà inscrites. Le devis n'est pas encore parvenu.</text:span></text:p>
      <text:p text:style-name="P33"><text:span text:style-name="T54">- </text:span><text:span text:style-name="T59">A</text:span><text:span text:style-name="T75">ide à la parentalité</text:span><text:span text:style-name="T39"> : </text:span><text:span text:style-name="T44">prévisionnel : </text:span><text:span text:style-name="T49">1 500</text:span><text:span text:style-name="T44"> € </text:span><text:span text:style-name="T49">pour le centre de loisirs SNCF. La convention avec le centre de loisirs de La Poste a été abandonnée (proximité d</text:span><text:span text:style-name="T54">u</text:span><text:span text:style-name="T49"> centre </text:span><text:span text:style-name="T54">SNCF</text:span><text:span text:style-name="T49"> et peu d'espace extérieur). En ce qui concerne les CESU soutien scolaire, seules 3 familles ont effectué des demandes en début d'année 2017. Il reste donc des CESU achetés sur les crédits 2016. Le dossier demande CESU va donc être relancé prochainement en rappelant les conditions d'utilisation.</text:span></text:p>
      <text:p text:style-name="P34"><text:span text:style-name="T54">- </text:span><text:span text:style-name="T55">Arbre de Noël</text:span><text:span text:style-name="T39"> : </text:span><text:span text:style-name="T44">Prévisionnel : </text:span><text:span text:style-name="T49">16 200</text:span><text:span text:style-name="T44"> € - </text:span><text:span text:style-name="T49">6</text:span><text:span text:style-name="T44"> décembre 201</text:span><text:span text:style-name="T49">7 à Rilhac Rancon</text:span><text:span text:style-name="T44">. </text:span><text:span text:style-name="T50">Le spectacle est en cours de sélection.</text:span></text:p>
      <text:p text:style-name="P34"><text:span text:style-name="T54">- </text:span><text:span text:style-name="T56">Coins repas</text:span><text:span text:style-name="T40"> : </text:span><text:span text:style-name="T45">prévisionnel : </text:span><text:span text:style-name="T50">900</text:span><text:span text:style-name="T40"> € </text:span><text:span text:style-name="T45">- </text:span><text:span text:style-name="T50">Des propositions vont être faites aux agents de Saint junien pour remplacer ou compléter leur mobilier (actuellement : petites tables et tabourets).</text:span></text:p>
      <text:p text:style-name="P34"><text:span text:style-name="T54">- </text:span><text:span text:style-name="T60">Achat de CESU d’urgence</text:span><text:span text:style-name="T45"> : </text:span><text:span text:style-name="T50">Il reste actuellement des CESU achetés sur les crédits 2016. Un suivi sera fait au fur et à mesure de l'année pour des compléments éventuels.</text:span></text:p>
      <text:p text:style-name="P34"><text:span text:style-name="T54">- </text:span><text:span text:style-name="T55">Convention Économie Sociale et Familiale avec l'UDAF</text:span><text:span text:style-name="T39"> : </text:span><text:span text:style-name="T50">pas de budget prévisionnel. Cette action va perdurer, mais n'est plus financée sur les crédits d'actions locales.</text:span></text:p>
      <text:p text:style-name="P20"/>
      <text:p text:style-name="P21"><text:span text:style-name="T76">Une enquête va être faite auprès des agents pour proposer une nouvelle action : coupons sport (coupons utilisables pour régler une partie d'une licence sportive).</text:span></text:p>
      <text:p text:style-name="P22"/>
      <text:p text:style-name="P11"><text:span text:style-name="T61">6</text:span>) Questions diverses<text:span text:style-name="T37"> :</text:span></text:p>
      <text:p text:style-name="P31"><text:span text:style-name="T78">- </text:span><text:span text:style-name="T34">Médecin de prévention</text:span><text:span text:style-name="T76"> : Une solution est en cours de mise en place probablement pour le 4ème trimestre 2017. Il s'agirait d'une mutualisation avec le département de la Creuse. Actuellement, le Dr LEGER (Clermont-Ferrand) vient une fois toutes les 8 semaines. Il n’y a plus de suivi des visites annuelles et quinquennales. Malgré tout, les visites annuelles avaient été assurées par le précédent médecin.</text:span></text:p>
      <text:p text:style-name="P31"><text:span text:style-name="T78">- </text:span><text:span text:style-name="T26">Restauration</text:span><text:span text:style-name="T57"> : </text:span><text:span text:style-name="T76">Une demande de rafraîchissement des murs du restaurant de la rue Cruveilhier a été faite, les derniers travaux datant de 10 ans. Il ne s'agit pas des crédits d'action sociale, mais la question va être étudiée.</text:span></text:p>
      <text:p text:style-name="P31"><text:span text:style-name="T78">- </text:span><text:span text:style-name="T27">SRIAS</text:span><text:span text:style-name="T61"> : </text:span><text:span text:style-name="T77">La nouvelle composition vient d'être diffusée. Une réunion devrait avoir lieu prochainement afin notamment de créer des commissions. En attendant, le fonctionnement demeure malheureusement flou. La délégation n'est plus destinataire des informations et ne sait pas pourquoi. Elle ne peut donc plus relayer les infos auprès des agents. Des membres de la parité administrative ont à nouveau regretté le manque de réactivité dans des situations </text:span><text:span text:style-name="T78">difficiles</text:span><text:span text:style-name="T77"> (logements d'urgence par exemple) et l'abandon d'actions à caractère social au profit d'actions plus « ludiques ou touristiques ». Souhaitons que les nouveaux représentants puissent redonner un nouvel élan à cette instance malgré la barrière « géographique » induite par la création de la région Nouvelle Aquitaine.</text:span></text:p>
      <text:p text:style-name="P4"/>
      <text:p text:style-name="P18"><text:span text:style-name="T77">Vous trouverez ci-joint 2 documents fournis par la délégation et par l'assistante de service social qui pourront utilement vous servir.</text:span></text:p>
      <text:p text:style-name="P4"/>
      <text:p text:style-name="P5">N'hésitez pas à nous faire part de vos suggestions ou interrogations sur le sujet de l'action sociale et à nous contacter si vous rencontrez des difficultés ou recherchez des renseignements.</text:p>
      <text:p text:style-name="P3"/>
      <text:p text:style-name="P7"/>
      <text:p text:style-name="P6"><text:span text:style-name="T12">Claire COULAUDOU</text:span><text:span text:style-name="T19"> </text:span><text:span text:style-name="T20">et Christophe DELEZAY</text:span></text:p>
      <text:p text:style-name="P8"><text:span text:style-name="T19">représentant</text:span><text:span text:style-name="T77">s</text:span><text:span text:style-name="T19"> CGT Finances Publique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Frame_20_contents" style:display-name="Frame contents" style:family="paragraph" style:parent-style-name="Text_20_body"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0.9cm" fo:margin-top="0.9cm" fo:margin-bottom="0.9cm" fo:margin-left="0.9cm" fo:margin-right="0.9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4-24T13:50:25.90</meta:creation-date>
    <dc:date>2017-03-07T16:56:38.35</dc:date>
    <meta:editing-duration>PT5H54M35S</meta:editing-duration>
    <meta:editing-cycles>10</meta:editing-cycles>
    <meta:generator>LibreOffice/3.6$Windows_x86 LibreOffice_project/5b93205-6e6b3fc-7830f6d-c08ad66-1d9bf4</meta:generator>
    <meta:print-date>2017-03-07T16:43:52.72</meta:print-date>
    <meta:document-statistic meta:table-count="0" meta:image-count="1" meta:object-count="0" meta:page-count="2" meta:paragraph-count="36" meta:word-count="1395" meta:character-count="8495" meta:non-whitespace-character-count="7134"/>
  </office:meta>
</office:document-meta>
</file>