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000000000AE000000D563064738.png"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style:font-name="Comic Sans MS" fo:font-size="8pt" style:font-size-asian="8pt" style:font-name-complex="Comic Sans MS"/>
    </style:style>
    <style:style style:name="P2" style:family="paragraph" style:parent-style-name="Standard">
      <style:paragraph-properties fo:text-align="center" style:justify-single-word="false"/>
      <style:text-properties style:font-name="Comic Sans MS" fo:font-size="14pt" fo:font-weight="bold" style:font-size-asian="14pt" style:font-weight-asian="bold" style:font-name-complex="Comic Sans MS"/>
    </style:style>
    <style:style style:name="P3" style:family="paragraph" style:parent-style-name="Standard">
      <style:paragraph-properties fo:text-align="justify" style:justify-single-word="false"/>
      <style:text-properties style:font-name="Comic Sans MS" fo:font-size="10pt" officeooo:paragraph-rsid="0028ccfb" style:font-size-asian="10pt" style:font-name-complex="Comic Sans MS" style:font-size-complex="10pt"/>
    </style:style>
    <style:style style:name="P4" style:family="paragraph" style:parent-style-name="Standard">
      <style:paragraph-properties fo:text-align="justify" style:justify-single-word="false"/>
      <style:text-properties style:font-name="Comic Sans MS" fo:font-size="10pt" officeooo:rsid="0022acd3" officeooo:paragraph-rsid="00391282" style:font-size-asian="10pt" style:font-name-complex="Comic Sans MS" style:font-size-complex="10pt"/>
    </style:style>
    <style:style style:name="P5" style:family="paragraph" style:parent-style-name="Standard">
      <style:paragraph-properties fo:text-align="justify" style:justify-single-word="false"/>
      <style:text-properties style:font-name="Comic Sans MS" fo:font-size="10pt" officeooo:rsid="003b08c6" officeooo:paragraph-rsid="003b08c6" style:font-size-asian="10pt" style:font-name-complex="Comic Sans MS" style:font-size-complex="10pt"/>
    </style:style>
    <style:style style:name="P6" style:family="paragraph" style:parent-style-name="Standard">
      <style:paragraph-properties fo:text-align="center" style:justify-single-word="false"/>
      <style:text-properties style:font-name="Comic Sans MS" fo:font-size="10pt" fo:font-weight="bold" officeooo:paragraph-rsid="001fea20" style:font-size-asian="10pt" style:font-weight-asian="bold" style:font-name-complex="Comic Sans MS" style:font-size-complex="10pt"/>
    </style:style>
    <style:style style:name="P7" style:family="paragraph" style:parent-style-name="Standard">
      <style:paragraph-properties fo:text-align="justify" style:justify-single-word="false"/>
      <style:text-properties style:font-name="Comic Sans MS" fo:font-size="10pt" style:text-underline-style="none" officeooo:rsid="002ae2f5" officeooo:paragraph-rsid="001fea20" style:font-size-asian="10pt" style:font-name-complex="Comic Sans MS" style:font-size-complex="10pt"/>
    </style:style>
    <style:style style:name="P8" style:family="paragraph" style:parent-style-name="Standard">
      <style:paragraph-properties fo:text-align="justify" style:justify-single-word="false"/>
      <style:text-properties style:font-name="Comic Sans MS" fo:font-size="10pt" style:text-underline-style="none" officeooo:rsid="0021c977" officeooo:paragraph-rsid="0021c977" style:font-size-asian="10pt" style:font-name-complex="Comic Sans MS" style:font-size-complex="10pt"/>
    </style:style>
    <style:style style:name="P9" style:family="paragraph" style:parent-style-name="Standard">
      <style:paragraph-properties fo:text-align="justify" style:justify-single-word="false"/>
      <style:text-properties style:font-name="Comic Sans MS" fo:font-size="10pt" style:text-underline-style="none" officeooo:rsid="0021c977" officeooo:paragraph-rsid="00389c2c" style:font-size-asian="10pt" style:font-name-complex="Comic Sans MS" style:font-size-complex="10pt"/>
    </style:style>
    <style:style style:name="P10" style:family="paragraph" style:parent-style-name="Standard">
      <style:paragraph-properties fo:text-align="justify" style:justify-single-word="false"/>
      <style:text-properties style:font-name="Comic Sans MS" fo:font-size="10pt" style:text-underline-style="none" officeooo:rsid="002cc30b" officeooo:paragraph-rsid="002eea0d" style:font-size-asian="10pt" style:font-name-complex="Comic Sans MS" style:font-size-complex="10pt"/>
    </style:style>
    <style:style style:name="P11" style:family="paragraph" style:parent-style-name="Standard">
      <style:paragraph-properties fo:text-align="justify" style:justify-single-word="false"/>
      <style:text-properties style:font-name="Comic Sans MS" fo:font-size="10pt" style:text-underline-style="none" officeooo:rsid="002cc30b" officeooo:paragraph-rsid="002cc30b" style:font-size-asian="10pt" style:font-name-complex="Comic Sans MS" style:font-size-complex="10pt"/>
    </style:style>
    <style:style style:name="P12" style:family="paragraph" style:parent-style-name="Standard">
      <style:paragraph-properties fo:text-align="justify" style:justify-single-word="false"/>
      <style:text-properties style:font-name="Comic Sans MS" fo:font-size="10pt" style:text-underline-style="none" officeooo:rsid="00367f0a" officeooo:paragraph-rsid="00367f0a" style:font-size-asian="10pt" style:font-name-complex="Comic Sans MS" style:font-size-complex="10pt"/>
    </style:style>
    <style:style style:name="P13" style:family="paragraph" style:parent-style-name="Standard">
      <style:paragraph-properties fo:text-align="justify" style:justify-single-word="false"/>
      <style:text-properties style:font-name="Comic Sans MS" fo:font-size="10pt" style:text-underline-style="none" officeooo:rsid="00391282" officeooo:paragraph-rsid="00389c2c" style:font-size-asian="10pt" style:font-name-complex="Comic Sans MS" style:font-size-complex="10pt"/>
    </style:style>
    <style:style style:name="P14" style:family="paragraph" style:parent-style-name="Standard">
      <style:paragraph-properties fo:text-align="justify" style:justify-single-word="false"/>
      <style:text-properties style:font-name="Comic Sans MS" fo:font-size="10pt" style:text-underline-style="solid" style:text-underline-width="auto" style:text-underline-color="font-color" fo:font-weight="bold" officeooo:rsid="002cf44c" officeooo:paragraph-rsid="002cf44c" style:font-size-asian="10pt" style:font-weight-asian="bold" style:font-name-complex="Comic Sans MS" style:font-size-complex="10pt" style:font-weight-complex="bold"/>
    </style:style>
    <style:style style:name="P15"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cc30b" officeooo:paragraph-rsid="00367f0a" style:font-size-asian="10pt" style:font-name-complex="Comic Sans MS" style:font-size-complex="10pt"/>
    </style:style>
    <style:style style:name="P16"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cc30b" officeooo:paragraph-rsid="002cc30b" style:font-size-asian="10pt" style:font-name-complex="Comic Sans MS" style:font-size-complex="10pt"/>
    </style:style>
    <style:style style:name="P17" style:family="paragraph" style:parent-style-name="Standard">
      <style:paragraph-properties fo:text-align="center" style:justify-single-word="false"/>
    </style:style>
    <style:style style:name="P18" style:family="paragraph" style:parent-style-name="Standard">
      <style:paragraph-properties fo:margin-left="4.995cm" fo:margin-right="0cm" fo:text-indent="0cm" style:auto-text-indent="false"/>
      <style:text-properties style:font-name="Comic Sans MS" officeooo:rsid="0014e2c4" style:font-name-complex="Comic Sans MS"/>
    </style:style>
    <style:style style:name="P19" style:family="paragraph" style:parent-style-name="Standard" style:master-page-name="Standard">
      <style:paragraph-properties fo:text-align="justify" style:justify-single-word="false" style:page-number="auto"/>
      <style:text-properties style:font-name="Comic Sans MS" fo:font-size="10pt" fo:language="zxx" fo:country="none" officeooo:paragraph-rsid="001fea20" style:font-size-asian="10pt" style:font-name-complex="Comic Sans MS" style:font-size-complex="10pt"/>
    </style:style>
    <style:style style:name="P20" style:family="paragraph" style:parent-style-name="Standard" style:list-style-name="WW8Num6">
      <style:paragraph-properties fo:text-align="justify" style:justify-single-word="false"/>
      <style:text-properties fo:font-size="10pt" officeooo:paragraph-rsid="001fea20" style:font-size-asian="10pt" style:font-size-complex="10pt"/>
    </style:style>
    <style:style style:name="P21" style:family="paragraph" style:parent-style-name="Standard" style:list-style-name="WW8Num6">
      <style:paragraph-properties fo:text-align="justify" style:justify-single-word="false"/>
      <style:text-properties style:font-name="Comic Sans MS" fo:font-size="10pt" officeooo:rsid="0014e2c4" officeooo:paragraph-rsid="00302047" style:font-size-asian="10pt" style:font-name-complex="Comic Sans MS" style:font-size-complex="10pt"/>
    </style:style>
    <style:style style:name="P22" style:family="paragraph" style:parent-style-name="Standard" style:list-style-name="WW8Num6">
      <style:paragraph-properties fo:text-align="justify" style:justify-single-word="false"/>
      <style:text-properties style:font-name="Comic Sans MS" fo:font-size="10pt" officeooo:rsid="0014e2c4" officeooo:paragraph-rsid="003d30d4" style:font-size-asian="10pt" style:font-name-complex="Comic Sans MS" style:font-size-complex="10pt"/>
    </style:style>
    <style:style style:name="P23" style:family="paragraph" style:parent-style-name="Standard" style:list-style-name="WW8Num6">
      <style:paragraph-properties fo:text-align="justify" style:justify-single-word="false"/>
      <style:text-properties style:font-name="Comic Sans MS" fo:font-size="10pt" officeooo:paragraph-rsid="003d30d4" style:font-size-asian="10pt" style:font-name-complex="Comic Sans MS" style:font-size-complex="10pt"/>
    </style:style>
    <style:style style:name="P24" style:family="paragraph" style:parent-style-name="Standard">
      <style:paragraph-properties fo:text-align="justify" style:justify-single-word="false"/>
      <style:text-properties style:font-name="Comic Sans MS" fo:font-size="10pt" officeooo:paragraph-rsid="00302047" style:font-size-asian="10pt" style:font-name-complex="Comic Sans MS" style:font-size-complex="10pt"/>
    </style:style>
    <style:style style:name="P25" style:family="paragraph" style:parent-style-name="Standard">
      <style:paragraph-properties fo:text-align="justify" style:justify-single-word="false"/>
      <style:text-properties style:font-name="Comic Sans MS" fo:font-size="10pt" officeooo:paragraph-rsid="001fea20" style:font-size-asian="10pt" style:font-name-complex="Comic Sans MS" style:font-size-complex="10pt"/>
    </style:style>
    <style:style style:name="P26" style:family="paragraph" style:parent-style-name="Standard">
      <style:paragraph-properties fo:text-align="justify" style:justify-single-word="false"/>
      <style:text-properties style:font-name="Comic Sans MS" fo:font-size="10pt" officeooo:rsid="0022acd3" officeooo:paragraph-rsid="0021c977" style:font-size-asian="10pt" style:font-name-complex="Comic Sans MS" style:font-size-complex="10pt"/>
    </style:style>
    <style:style style:name="P27" style:family="paragraph" style:parent-style-name="Standard">
      <style:paragraph-properties fo:text-align="center" style:justify-single-word="false"/>
      <style:text-properties style:font-name="Comic Sans MS" fo:font-size="10pt" officeooo:paragraph-rsid="001fea20" style:font-size-asian="10pt" style:font-name-complex="Comic Sans MS" style:font-size-complex="10pt"/>
    </style:style>
    <style:style style:name="P28" style:family="paragraph" style:parent-style-name="Standard">
      <style:paragraph-properties fo:text-align="justify" style:justify-single-word="false"/>
      <style:text-properties style:font-name="Comic Sans MS" fo:font-size="10pt" style:text-underline-style="solid" style:text-underline-width="auto" style:text-underline-color="font-color" fo:font-weight="bold" officeooo:rsid="002ae2f5" officeooo:paragraph-rsid="002ae2f5" style:font-size-asian="10pt" style:font-weight-asian="bold" style:font-name-complex="Comic Sans MS" style:font-size-complex="10pt" style:font-weight-complex="bold"/>
    </style:style>
    <style:style style:name="P29" style:family="paragraph" style:parent-style-name="Standard">
      <style:paragraph-properties fo:text-align="justify" style:justify-single-word="false"/>
      <style:text-properties style:font-name="Comic Sans MS" fo:font-size="10pt" style:text-underline-style="solid" style:text-underline-width="auto" style:text-underline-color="font-color" fo:font-weight="normal" officeooo:rsid="002ae2f5" officeooo:paragraph-rsid="0045b527" style:font-size-asian="10pt" style:font-weight-asian="normal" style:font-name-complex="Comic Sans MS" style:font-size-complex="10pt" style:font-weight-complex="normal"/>
    </style:style>
    <style:style style:name="P30"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1c977" officeooo:paragraph-rsid="00350719" style:font-size-asian="10pt" style:font-name-complex="Comic Sans MS" style:font-size-complex="10pt"/>
    </style:style>
    <style:style style:name="P31"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cc30b" officeooo:paragraph-rsid="004183f1" style:font-size-asian="10pt" style:font-name-complex="Comic Sans MS" style:font-size-complex="10pt"/>
    </style:style>
    <style:style style:name="P32"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cc30b" officeooo:paragraph-rsid="00367f0a" style:font-size-asian="10pt" style:font-name-complex="Comic Sans MS" style:font-size-complex="10pt"/>
    </style:style>
    <style:style style:name="P33"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cc30b" officeooo:paragraph-rsid="00380768" style:font-size-asian="10pt" style:font-name-complex="Comic Sans MS" style:font-size-complex="10pt"/>
    </style:style>
    <style:style style:name="P34"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3bc94" officeooo:paragraph-rsid="004183f1" style:font-size-asian="10pt" style:font-name-complex="Comic Sans MS" style:font-size-complex="10pt"/>
    </style:style>
    <style:style style:name="P35" style:family="paragraph" style:parent-style-name="Standard">
      <style:paragraph-properties fo:text-align="justify" style:justify-single-word="false"/>
      <style:text-properties style:font-name="Comic Sans MS" fo:font-size="10pt" style:text-underline-style="none" officeooo:rsid="002ae2f5" officeooo:paragraph-rsid="002ae2f5" style:font-size-asian="10pt" style:font-name-complex="Comic Sans MS" style:font-size-complex="10pt"/>
    </style:style>
    <style:style style:name="P36" style:family="paragraph" style:parent-style-name="Standard">
      <style:paragraph-properties fo:text-align="justify" style:justify-single-word="false"/>
      <style:text-properties style:font-name="Comic Sans MS" fo:font-size="10pt" style:text-underline-style="none" officeooo:rsid="002ae2f5" officeooo:paragraph-rsid="003ddca1" style:font-size-asian="10pt" style:font-name-complex="Comic Sans MS" style:font-size-complex="10pt"/>
    </style:style>
    <style:style style:name="P37" style:family="paragraph" style:parent-style-name="Standard">
      <style:paragraph-properties fo:text-align="justify" style:justify-single-word="false"/>
      <style:text-properties style:font-name="Comic Sans MS" fo:font-size="10pt" style:text-underline-style="none" officeooo:rsid="002ae2f5" officeooo:paragraph-rsid="003f18fd" style:font-size-asian="10pt" style:font-name-complex="Comic Sans MS" style:font-size-complex="10pt"/>
    </style:style>
    <style:style style:name="P38" style:family="paragraph" style:parent-style-name="Standard">
      <style:paragraph-properties fo:text-align="justify" style:justify-single-word="false"/>
      <style:text-properties style:font-name="Comic Sans MS" fo:font-size="10pt" style:text-underline-style="none" officeooo:rsid="002ae2f5" officeooo:paragraph-rsid="0040e0fd" style:font-size-asian="10pt" style:font-name-complex="Comic Sans MS" style:font-size-complex="10pt"/>
    </style:style>
    <style:style style:name="P39" style:family="paragraph" style:parent-style-name="Standard">
      <style:paragraph-properties fo:text-align="justify" style:justify-single-word="false"/>
      <style:text-properties style:font-name="Comic Sans MS" fo:font-size="10pt" style:text-underline-style="none" officeooo:rsid="00302047" officeooo:paragraph-rsid="0040e0fd" style:font-size-asian="10pt" style:font-name-complex="Comic Sans MS" style:font-size-complex="10pt"/>
    </style:style>
    <style:style style:name="P40" style:family="paragraph" style:parent-style-name="Standard">
      <style:paragraph-properties fo:text-align="justify" style:justify-single-word="false"/>
      <style:text-properties style:font-name="Comic Sans MS" fo:font-size="10pt" style:text-underline-style="none" officeooo:rsid="002cc30b" officeooo:paragraph-rsid="002cc30b" style:font-size-asian="10pt" style:font-name-complex="Comic Sans MS" style:font-size-complex="10pt"/>
    </style:style>
    <style:style style:name="P41" style:family="paragraph" style:parent-style-name="Standard">
      <style:paragraph-properties fo:text-align="justify" style:justify-single-word="false"/>
      <style:text-properties style:font-name="Comic Sans MS" fo:font-size="10pt" style:text-underline-style="none" officeooo:rsid="00340739" officeooo:paragraph-rsid="00350719" style:font-size-asian="10pt" style:font-name-complex="Comic Sans MS" style:font-size-complex="10pt"/>
    </style:style>
    <style:style style:name="P42" style:family="paragraph" style:parent-style-name="Standard">
      <style:paragraph-properties fo:text-align="justify" style:justify-single-word="false"/>
      <style:text-properties style:font-name="Comic Sans MS" fo:font-size="10pt" style:text-underline-style="none" officeooo:rsid="0021c977" officeooo:paragraph-rsid="00389c2c" style:font-size-asian="10pt" style:font-name-complex="Comic Sans MS" style:font-size-complex="10pt"/>
    </style:style>
    <style:style style:name="P43" style:family="paragraph" style:parent-style-name="Standard">
      <style:paragraph-properties fo:text-align="justify" style:justify-single-word="false"/>
      <style:text-properties style:font-name="Comic Sans MS" fo:font-size="10pt" style:text-underline-style="none" officeooo:rsid="0021c977" officeooo:paragraph-rsid="00435abf" style:font-size-asian="10pt" style:font-name-complex="Comic Sans MS" style:font-size-complex="10pt"/>
    </style:style>
    <style:style style:name="P44" style:family="paragraph" style:parent-style-name="Standard">
      <style:paragraph-properties fo:text-align="justify" style:justify-single-word="false"/>
      <style:text-properties style:font-name="Comic Sans MS" fo:font-size="10pt" style:text-underline-style="none" officeooo:rsid="00380768" officeooo:paragraph-rsid="00380768" style:font-size-asian="10pt" style:font-name-complex="Comic Sans MS" style:font-size-complex="10pt"/>
    </style:style>
    <style:style style:name="P45" style:family="paragraph" style:parent-style-name="Standard">
      <style:paragraph-properties fo:text-align="justify" style:justify-single-word="false"/>
      <style:text-properties style:font-name="Comic Sans MS" fo:font-size="10pt" style:text-underline-style="none" officeooo:rsid="00380768" officeooo:paragraph-rsid="004183f1" style:font-size-asian="10pt" style:font-name-complex="Comic Sans MS" style:font-size-complex="10pt"/>
    </style:style>
    <style:style style:name="P46" style:family="paragraph" style:parent-style-name="Standard" style:list-style-name="WW8Num6">
      <style:paragraph-properties fo:text-align="justify" style:justify-single-word="false"/>
      <style:text-properties style:font-name="Comic Sans MS" fo:font-size="10pt" style:text-underline-style="none" officeooo:rsid="0023bc94" officeooo:paragraph-rsid="004183f1" style:font-size-asian="10pt" style:font-name-complex="Comic Sans MS" style:font-size-complex="10pt"/>
    </style:style>
    <style:style style:name="P47" style:family="paragraph" style:parent-style-name="Standard">
      <style:paragraph-properties fo:text-align="justify" style:justify-single-word="false"/>
      <style:text-properties style:font-name="Comic Sans MS" fo:font-size="10pt" style:text-underline-style="none" officeooo:rsid="00391282" officeooo:paragraph-rsid="00435abf" style:font-size-asian="10pt" style:font-name-complex="Comic Sans MS" style:font-size-complex="10pt"/>
    </style:style>
    <style:style style:name="P48" style:family="paragraph" style:parent-style-name="Standard">
      <style:paragraph-properties fo:text-align="justify" style:justify-single-word="false"/>
      <style:text-properties style:font-name="Comic Sans MS" fo:font-size="10pt" style:text-underline-style="none" fo:font-weight="bold" officeooo:rsid="002ae2f5" officeooo:paragraph-rsid="0040e0fd" style:font-size-asian="10pt" style:font-weight-asian="bold" style:font-name-complex="Comic Sans MS" style:font-size-complex="10pt" style:font-weight-complex="bold"/>
    </style:style>
    <style:style style:name="P49" style:family="paragraph" style:parent-style-name="Standard">
      <style:paragraph-properties fo:text-align="justify" style:justify-single-word="false"/>
      <style:text-properties style:font-name="Comic Sans MS" fo:font-size="10pt" style:text-underline-style="none" fo:font-weight="normal" officeooo:rsid="0023bc94" officeooo:paragraph-rsid="00380768" style:font-size-asian="10pt" style:font-weight-asian="normal" style:font-name-complex="Comic Sans MS" style:font-size-complex="10pt" style:font-weight-complex="normal"/>
    </style:style>
    <style:style style:name="P50" style:family="paragraph" style:parent-style-name="Standard">
      <style:paragraph-properties fo:text-align="justify" style:justify-single-word="false"/>
      <style:text-properties style:font-name="Comic Sans MS" fo:font-size="10pt" style:text-underline-style="none" fo:font-weight="normal" officeooo:rsid="0023bc94" officeooo:paragraph-rsid="0045b527" style:font-size-asian="10pt" style:font-weight-asian="normal" style:font-name-complex="Comic Sans MS" style:font-size-complex="10pt" style:font-weight-complex="normal"/>
    </style:style>
    <style:style style:name="P51" style:family="paragraph" style:parent-style-name="Standard">
      <style:paragraph-properties fo:text-align="center" style:justify-single-word="false"/>
      <style:text-properties style:font-name="Comic Sans MS" fo:font-size="10pt" fo:font-weight="bold" officeooo:paragraph-rsid="0044a49a" style:font-size-asian="10pt" style:font-weight-asian="bold" style:font-name-complex="Comic Sans MS" style:font-size-complex="10pt"/>
    </style:style>
    <style:style style:name="P52" style:family="paragraph" style:parent-style-name="Standard">
      <style:paragraph-properties fo:text-align="justify" style:justify-single-word="false"/>
      <style:text-properties style:font-name="Comic Sans MS" fo:font-size="10pt" fo:language="zxx" fo:country="none" officeooo:paragraph-rsid="001fea20" style:font-size-asian="10pt" style:font-name-complex="Comic Sans MS" style:font-size-complex="10pt"/>
    </style:style>
    <style:style style:name="P53" style:family="paragraph" style:parent-style-name="Standard" style:list-style-name="WW8Num10">
      <style:paragraph-properties fo:margin-left="0cm" fo:margin-right="0cm" fo:text-align="start" style:justify-single-word="false" fo:text-indent="0cm" style:auto-text-indent="false"/>
      <style:text-properties fo:font-size="10pt" officeooo:paragraph-rsid="001fea20" style:font-size-asian="10pt" style:font-size-complex="10pt"/>
    </style:style>
    <style:style style:name="T1" style:family="text">
      <style:text-properties style:font-name="Comic Sans MS" style:font-name-complex="Comic Sans MS"/>
    </style:style>
    <style:style style:name="T2" style:family="text">
      <style:text-properties style:font-name="Comic Sans MS" officeooo:rsid="003d30d4" style:font-name-complex="Comic Sans MS"/>
    </style:style>
    <style:style style:name="T3" style:family="text">
      <style:text-properties style:font-name="Comic Sans MS" style:text-underline-style="solid" style:text-underline-width="auto" style:text-underline-color="font-color" fo:font-weight="bold" style:font-weight-asian="bold" style:font-name-complex="Comic Sans MS"/>
    </style:style>
    <style:style style:name="T4" style:family="text">
      <style:text-properties style:font-name="Comic Sans MS" style:text-underline-style="solid" style:text-underline-width="auto" style:text-underline-color="font-color" fo:font-weight="bold" officeooo:rsid="0028ccfb" style:font-weight-asian="bold" style:font-name-complex="Comic Sans MS"/>
    </style:style>
    <style:style style:name="T5" style:family="text">
      <style:text-properties style:font-name="Comic Sans MS" style:text-underline-style="solid" style:text-underline-width="auto" style:text-underline-color="font-color" fo:font-weight="bold" officeooo:rsid="003d30d4" style:font-weight-asian="bold" style:font-name-complex="Comic Sans MS"/>
    </style:style>
    <style:style style:name="T6" style:family="text">
      <style:text-properties style:font-name="Comic Sans MS" fo:font-size="14pt" fo:font-weight="bold" style:font-size-asian="14pt" style:font-weight-asian="bold" style:font-name-complex="Comic Sans MS"/>
    </style:style>
    <style:style style:name="T7" style:family="text">
      <style:text-properties style:font-name="Comic Sans MS" fo:font-size="14pt" fo:font-weight="bold" officeooo:rsid="001fea20" style:font-size-asian="14pt" style:font-weight-asian="bold" style:font-name-complex="Comic Sans MS"/>
    </style:style>
    <style:style style:name="T8" style:family="text">
      <style:text-properties style:font-name="Comic Sans MS" fo:font-size="14pt" fo:font-weight="bold" officeooo:rsid="002fb1a3" style:font-size-asian="14pt" style:font-weight-asian="bold" style:font-name-complex="Comic Sans MS"/>
    </style:style>
    <style:style style:name="T9" style:family="text">
      <style:text-properties style:font-name="Comic Sans MS" fo:font-size="14pt" fo:font-weight="bold" officeooo:rsid="003d30d4" style:font-size-asian="14pt" style:font-weight-asian="bold" style:font-name-complex="Comic Sans MS"/>
    </style:style>
    <style:style style:name="T10" style:family="text">
      <style:text-properties style:font-name="Comic Sans MS" style:text-underline-style="none" fo:font-weight="bold" officeooo:rsid="00302047" style:font-weight-asian="bold" style:font-name-complex="Comic Sans MS"/>
    </style:style>
    <style:style style:name="T11" style:family="text">
      <style:text-properties officeooo:rsid="0028ccfb"/>
    </style:style>
    <style:style style:name="T12" style:family="text">
      <style:text-properties fo:font-weight="bold" style:font-weight-asian="bold"/>
    </style:style>
    <style:style style:name="T13" style:family="text">
      <style:text-properties fo:font-weight="bold" officeooo:rsid="002cf44c" style:font-weight-asian="bold"/>
    </style:style>
    <style:style style:name="T14" style:family="text">
      <style:text-properties fo:font-weight="bold" officeooo:rsid="003b2c5e" style:font-weight-asian="bold"/>
    </style:style>
    <style:style style:name="T15" style:family="text">
      <style:text-properties fo:font-weight="bold" style:font-weight-asian="bold" style:font-weight-complex="bold"/>
    </style:style>
    <style:style style:name="T16" style:family="text">
      <style:text-properties fo:font-weight="bold" officeooo:rsid="0040e0fd" style:font-weight-asian="bold" style:font-weight-complex="bold"/>
    </style:style>
    <style:style style:name="T17" style:family="text">
      <style:text-properties fo:font-weight="bold" officeooo:rsid="003d30d4" style:font-weight-asian="bold" style:font-weight-complex="bold"/>
    </style:style>
    <style:style style:name="T18" style:family="text">
      <style:text-properties fo:font-weight="bold" officeooo:rsid="004183f1" style:font-weight-asian="bold" style:font-weight-complex="bold"/>
    </style:style>
    <style:style style:name="T19" style:family="text">
      <style:text-properties fo:font-weight="bold" officeooo:rsid="003bd77a" style:font-weight-asian="bold"/>
    </style:style>
    <style:style style:name="T20" style:family="text">
      <style:text-properties officeooo:rsid="002fb1a3"/>
    </style:style>
    <style:style style:name="T21" style:family="text">
      <style:text-properties officeooo:rsid="00302047"/>
    </style:style>
    <style:style style:name="T22" style:family="text">
      <style:text-properties style:text-underline-style="solid" style:text-underline-width="auto" style:text-underline-color="font-color"/>
    </style:style>
    <style:style style:name="T23" style:family="text">
      <style:text-properties style:text-underline-style="solid" style:text-underline-width="auto" style:text-underline-color="font-color" officeooo:rsid="00367f0a"/>
    </style:style>
    <style:style style:name="T24" style:family="text">
      <style:text-properties style:text-underline-style="solid" style:text-underline-width="auto" style:text-underline-color="font-color" officeooo:rsid="003b08c6"/>
    </style:style>
    <style:style style:name="T25" style:family="text">
      <style:text-properties style:text-underline-style="solid" style:text-underline-width="auto" style:text-underline-color="font-color" officeooo:rsid="00302047"/>
    </style:style>
    <style:style style:name="T26" style:family="text">
      <style:text-properties style:text-underline-style="solid" style:text-underline-width="auto" style:text-underline-color="font-color" officeooo:rsid="0040e0fd"/>
    </style:style>
    <style:style style:name="T27" style:family="text">
      <style:text-properties style:text-underline-style="solid" style:text-underline-width="auto" style:text-underline-color="font-color" officeooo:rsid="00417010"/>
    </style:style>
    <style:style style:name="T28" style:family="text">
      <style:text-properties style:text-underline-style="solid" style:text-underline-width="auto" style:text-underline-color="font-color" officeooo:rsid="003b2c5e"/>
    </style:style>
    <style:style style:name="T29" style:family="text">
      <style:text-properties style:text-underline-style="solid" style:text-underline-width="auto" style:text-underline-color="font-color" officeooo:rsid="00435abf"/>
    </style:style>
    <style:style style:name="T30" style:family="text">
      <style:text-properties style:text-underline-style="solid" style:text-underline-width="auto" style:text-underline-color="font-color" officeooo:rsid="00389c2c"/>
    </style:style>
    <style:style style:name="T31" style:family="text">
      <style:text-properties officeooo:rsid="00350719"/>
    </style:style>
    <style:style style:name="T32" style:family="text">
      <style:text-properties style:text-underline-style="none"/>
    </style:style>
    <style:style style:name="T33" style:family="text">
      <style:text-properties style:text-underline-style="none" officeooo:rsid="00350719"/>
    </style:style>
    <style:style style:name="T34" style:family="text">
      <style:text-properties style:text-underline-style="none" officeooo:rsid="00367f0a"/>
    </style:style>
    <style:style style:name="T35" style:family="text">
      <style:text-properties style:text-underline-style="none" officeooo:rsid="00380768"/>
    </style:style>
    <style:style style:name="T36" style:family="text">
      <style:text-properties style:text-underline-style="none" fo:font-weight="bold" style:font-weight-asian="bold" style:font-weight-complex="bold"/>
    </style:style>
    <style:style style:name="T37" style:family="text">
      <style:text-properties style:text-underline-style="none" officeooo:rsid="003d30d4"/>
    </style:style>
    <style:style style:name="T38" style:family="text">
      <style:text-properties style:text-underline-style="none" officeooo:rsid="00417010"/>
    </style:style>
    <style:style style:name="T39" style:family="text">
      <style:text-properties style:text-underline-style="none" officeooo:rsid="004183f1"/>
    </style:style>
    <style:style style:name="T40" style:family="text">
      <style:text-properties officeooo:rsid="00367f0a"/>
    </style:style>
    <style:style style:name="T41" style:family="text">
      <style:text-properties officeooo:rsid="00380768"/>
    </style:style>
    <style:style style:name="T42" style:family="text">
      <style:text-properties officeooo:rsid="00389c2c"/>
    </style:style>
    <style:style style:name="T43" style:family="text">
      <style:text-properties officeooo:rsid="00391282"/>
    </style:style>
    <style:style style:name="T44" style:family="text">
      <style:text-properties officeooo:rsid="003b08c6"/>
    </style:style>
    <style:style style:name="T45" style:family="text">
      <style:text-properties officeooo:rsid="003b2c5e"/>
    </style:style>
    <style:style style:name="T46" style:family="text">
      <style:text-properties officeooo:rsid="003d30d4"/>
    </style:style>
    <style:style style:name="T47" style:family="text">
      <style:text-properties officeooo:rsid="003ddca1"/>
    </style:style>
    <style:style style:name="T48" style:family="text">
      <style:text-properties officeooo:rsid="003f18fd"/>
    </style:style>
    <style:style style:name="T49" style:family="text">
      <style:text-properties officeooo:rsid="0040e0fd"/>
    </style:style>
    <style:style style:name="T50" style:family="text">
      <style:text-properties officeooo:rsid="00417010"/>
    </style:style>
    <style:style style:name="T51" style:family="text">
      <style:text-properties officeooo:rsid="004183f1"/>
    </style:style>
    <style:style style:name="T52" style:family="text">
      <style:text-properties officeooo:rsid="00435abf"/>
    </style:style>
    <style:style style:name="T53" style:family="text">
      <style:text-properties officeooo:rsid="0044a49a"/>
    </style:style>
    <style:style style:name="T54" style:family="text">
      <style:text-properties officeooo:rsid="0046c44b"/>
    </style:style>
    <style:style style:name="fr1" style:family="graphic" style:parent-style-name="Frame">
      <style:graphic-properties fo:margin-left="0.319cm" fo:margin-right="0.319cm" style:wrap="none" style:vertical-pos="from-top" style:vertical-rel="paragraph" style:horizontal-pos="from-left" style:horizontal-rel="paragraph" fo:background-color="#ffffff" style:background-transparency="0%" fo:padding-left="0.256cm" fo:padding-right="0.256cm" fo:padding-top="0.129cm" fo:padding-bottom="0.129cm" fo:border="none">
        <style:background-image/>
      </style:graphic-properties>
    </style:style>
    <style:style style:name="fr2" style:family="graphic" style:parent-style-name="Graphics">
      <style:graphic-properties fo:margin-left="0.319cm" fo:margin-right="0.319cm" style:wrap="non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9"/>
      <text:p text:style-name="P52"><draw:frame draw:style-name="fr1" draw:name="Cadre1" text:anchor-type="char" svg:x="5.103cm" svg:y="0.023cm" svg:width="12.629cm" svg:height="3.27cm" draw:z-index="0"><draw:text-box><text:p text:style-name="P18">Limoges, le <text:span text:style-name="T46">9 juin</text:span> 201<text:span text:style-name="T20">6</text:span></text:p><text:p text:style-name="P1"/><text:p text:style-name="P2">CONSEIL DEPARTEMENTAL DE<text:line-break/>L’ACTION SOCIALE DE LA HAUTE-VIENNE</text:p><text:p text:style-name="P17"><text:span text:style-name="T6">Compte rendu de la réunion du </text:span><text:span text:style-name="T9">9 juin</text:span><text:span text:style-name="T7"> 201</text:span><text:span text:style-name="T8">6</text:span></text:p></draw:text-box></draw:frame><draw:frame draw:style-name="fr2" draw:name="images1" text:anchor-type="char" svg:x="0.044cm" svg:y="-0.596cm" svg:width="3.734cm" svg:height="4.572cm" draw:z-index="1"><draw:image xlink:href="Pictures/10000000000000AE000000D563064738.png" xlink:type="simple" xlink:show="embed" xlink:actuate="onLoad"/></draw:frame></text:p>
      <text:p text:style-name="P24"><text:span text:style-name="T24">O</text:span><text:span text:style-name="T25">rdre du jour :</text:span><text:span text:style-name="T21"> </text:span></text:p>
      <text:list xml:id="list33595509" text:style-name="WW8Num6">
        <text:list-item>
          <text:p text:style-name="P20"><text:span text:style-name="T1">Approbation du procès-verbal du CDAS du </text:span><text:span text:style-name="T2">8 mars 2016</text:span></text:p>
        </text:list-item>
        <text:list-item>
          <text:p text:style-name="P21"><text:span text:style-name="T46">Compte rendu d'activité 2015 de la Délégation</text:span></text:p>
        </text:list-item>
        <text:list-item>
          <text:p text:style-name="P22"><text:span text:style-name="T46">Compte rendu d'activité 2015 de l'assistante de service social</text:span></text:p>
        </text:list-item>
        <text:list-item>
          <text:p text:style-name="P23"><text:span text:style-name="T46">Point sur le budget d'initiative locale 2016</text:span></text:p>
        </text:list-item>
        <text:list-item>
          <text:p text:style-name="P23"><text:span text:style-name="T46">Point sur la restauration des agents en poste à Saint Junien après le déménagement</text:span></text:p>
        </text:list-item>
        <text:list-item>
          <text:p text:style-name="P23"><text:span text:style-name="T46">Questions diverses</text:span></text:p>
        </text:list-item>
      </text:list>
      <text:p text:style-name="P6">--------------</text:p>
      <text:p text:style-name="P25"/>
      <text:list xml:id="list33607089" text:style-name="WW8Num10">
        <text:list-header>
          <text:p text:style-name="P53"><text:span text:style-name="T4">1) </text:span><text:span text:style-name="T3">Approbation du procès-verbal du CDAS du </text:span><text:span text:style-name="T5">8 mars 2016</text:span><text:span text:style-name="T10"> :</text:span></text:p>
        </text:list-header>
      </text:list>
      <text:p text:style-name="P3"><text:span text:style-name="T11">Pas d'observation particulière. </text:span>Vote <text:span text:style-name="T11">POUR </text:span>à l'unanimité.</text:p>
      <text:p text:style-name="P7"/>
      <text:p text:style-name="P28"><text:span text:style-name="T21">2</text:span>) <text:span text:style-name="T46">Compte rendu d'activité 2015 de la Délégation</text:span><text:span text:style-name="T32"> :</text:span></text:p>
      <text:p text:style-name="P28"><text:span text:style-name="T32"/></text:p>
      <text:p text:style-name="P29"><text:span text:style-name="T37">Un diaporama nous a été présenté.</text:span></text:p>
      <text:p text:style-name="P29"><text:span text:style-name="T37"/></text:p>
      <text:p text:style-name="P29"><text:span text:style-name="T37">2 885 personnes ont bénéficié de l'action sociale en 2015. Le nombre d'enfants bénéficiaires a augmenté, alors qu'il avait diminué en 2014 (469 en 2013, 438 en 2014 et 471 en 2015), avec une progression plus marquée sur les petites tranches d'âges. Le Budget 2015 (113 005 euros) s'est réparti ainsi : crédits d'action locale : 30 421 € - fonctionnement, missions : 8 149 € - prêts sociaux : 3 000 € - restauration, matériel : 991 € - restauration collective : 69 307 € - prévention médicale : 1 100 €.</text:span></text:p>
      <text:p text:style-name="P35"/>
      <text:p text:style-name="P36"><text:span text:style-name="T47">Les crédits d'action locale (30 421 €) ont été utilisés ainsi :</text:span></text:p>
      <text:p text:style-name="P36"><text:span text:style-name="T47">- Arbre de Noël : 16 811 €, soit 46,45 € par enfant (spectacle, goûter et jouets ou chèques cadeaux).</text:span></text:p>
      <text:p text:style-name="P36"><text:span text:style-name="T47">- Actions visant à renforcer les liens avec les agents (6 781 €) : soit 12,19 € par personne pour les actions en faveur des retraités et 24,64 € par personne pour les sorties théâtre.</text:span></text:p>
      <text:p text:style-name="P36"><text:span text:style-name="T47">- Actions de solidarité (3 807 €) : soit 2 050 € au titre de la participation au centre aéré SNCF et 1 757 € pour les chèques CESU ;</text:span></text:p>
      <text:p text:style-name="P36"><text:span text:style-name="T47">- Actions d'information et de prévention (2 170 €) : 8 personnes ont bénéficié de la convention CESF (conseil en économie sociale et familiale) passée avec l'UDAF, pour une moyenne de 4 h 15 d'entretien par agent.</text:span></text:p>
      <text:p text:style-name="P36"><text:span text:style-name="T47">- enfin, 882 € ont été dépensé</text:span><text:span text:style-name="T54">s</text:span><text:span text:style-name="T47"> au titre de l'équipement et du renouvellement de matériel des coins repas.</text:span></text:p>
      <text:p text:style-name="P36"><text:span text:style-name="T47"/></text:p>
      <text:p text:style-name="P36"><text:span text:style-name="T47">Deux actions ont été menées en partenariat avec la MGEFI. Une conférence sur l'audition a réuni 78 participants (33 actifs et 45 retraités</text:span><text:span text:style-name="T54">)</text:span><text:span text:style-name="T47">. La journée SIDA a donné lieu a une intervention à la sortie du restaurant administratif de la rue Cruveilhie</text:span><text:span text:style-name="T48">r.</text:span></text:p>
      <text:p text:style-name="P36"><text:span text:style-name="T48"/></text:p>
      <text:p text:style-name="P37"><text:span text:style-name="T48">La régie d'avance régionale a totalisé 57 270 € de dépenses en 2015 dont 35 887 € pour le département de la Haute-Vienne (31 576 € d'aides pécuniaires, 3 000 € de prêts sociaux et 1 311 € de frais de déplacement).</text:span></text:p>
      <text:p text:style-name="P37"><text:span text:style-name="T48"/></text:p>
      <text:p text:style-name="P37"><text:span text:style-name="T48">Un point a été également fait sur la restauration collective. 5 lieux de restauration collective existaient en 2015 sur le département 87 : 2 restaurants administratifs conventionnés (Mairie : 4 423 repas et CHU : 3 885), 1 Finances (Cruveilhier : 36 591), 1 inter-entreprise (La Poste Maloubier : 3 469) et 1 privé conventionné utilisé par les Douanes (La Cantoche : 54). A cela s'ajoute 19 coins repas : 1 à l'ESI, 1 aux douanes et 17 à la DDFIP. 26 498 titres restaurant ont été distribués en 2015 pour un total de 79 091 €.</text:span></text:p>
      <text:p text:style-name="P37"><text:span text:style-name="T48"/></text:p>
      <text:p text:style-name="P37"><text:soft-page-break/><text:span text:style-name="T48">Les aides et les prêts concernant le logement (70 190 €) se sont répartis ainsi :</text:span></text:p>
      <text:p text:style-name="P37"><text:span text:style-name="T48">- Aide à la propriété :<text:tab/><text:tab/><text:tab/>10 890 €</text:span></text:p>
      <text:p text:style-name="P37"><text:span text:style-name="T48">- Prêt amélioration habitat :<text:tab/><text:tab/>10 200 €</text:span></text:p>
      <text:p text:style-name="P37"><text:span text:style-name="T48">- Prêt immob. Complémentaire :<text:tab/>34 500 €</text:span></text:p>
      <text:p text:style-name="P37"><text:span text:style-name="T48">- Prêt logement enfant étudiant :<text:tab/> <text:s/>1 800 €</text:span></text:p>
      <text:p text:style-name="P37"><text:span text:style-name="T48">- Aide installation (1re affectation) :<text:tab/>10 150 €</text:span></text:p>
      <text:p text:style-name="P37"><text:span text:style-name="T48">- Prêt équipement logement :<text:tab/><text:tab/> <text:s/>2 650 €</text:span></text:p>
      <text:p text:style-name="P37"><text:span text:style-name="T48"/></text:p>
      <text:p text:style-name="P48"><text:span text:style-name="T49">3) </text:span><text:span text:style-name="T26">Compte rendu d'activité 2015 de l'assistante de service social</text:span></text:p>
      <text:p text:style-name="P37"><text:span text:style-name="T48"/></text:p>
      <text:p text:style-name="P38"><text:span text:style-name="T49">Depuis plusieurs mois les personnels de la filière sociale des ministères financiers se battent pour la reconnaissance de leurs qualifications professionnelles. Devant l'échec des négociations qui ont eu lieu à ce jour, leur mobilisation continue selon diverses formes d'action. La non remontée des rapports d'activité en fait partie. Madame RABIA, l'assistante de service social de notre département, s'inscrit dans ce mouvement et a fait une intervention </text:span><text:span text:style-name="T54">en</text:span><text:span text:style-name="T49"> ce sens. Nous avons lu une motion de soutien intersyndicale (CGT, Solidaires, FO) que vous trouverez en pièce jointe.</text:span></text:p>
      <text:p text:style-name="P39"/>
      <text:p text:style-name="P16"><text:span text:style-name="T16">4</text:span><text:span text:style-name="T15">) </text:span><text:span text:style-name="T16">Point sur le budget d'initiative locale </text:span><text:span text:style-name="T15">2016</text:span><text:span text:style-name="T36"> :</text:span></text:p>
      <text:p text:style-name="P8"/>
      <text:p text:style-name="P30"><text:span text:style-name="T31">Le théâtre</text:span><text:span text:style-name="T33"> : </text:span><text:span text:style-name="T38">prévisionnel : 200 € - engagé : 226 €</text:span></text:p>
      <text:p text:style-name="P41"/>
      <text:p text:style-name="P10"><text:span text:style-name="T27">Sortie familiale au </text:span><text:span text:style-name="T23">Puy du Fou :</text:span><text:span text:style-name="T40"> </text:span><text:span text:style-name="T50">prévisionnel : 5 000 € - engagé : 4 772 €. Les demandes étant trop nombreuses, des critères de sélection ont été déterminés lors d'un groupe de travail du mois de mars. Une grille a été élaborée tenant compte du quotient familial, de la composition de la famille et du nombre de sorties réalisées sur les 3 dernières années. Sur 112 personnes inscrites, cette grille a permis de sélectionner 58 personnes, 28 adultes et 30 enfants dont 16 familles avec un quotient familial inférieur à 1 151 euros. Les autres personnes constituant une liste d'attente. La sortie au Puy du Fou pourrait être reconduite en 2017.</text:span></text:p>
      <text:p text:style-name="P8"/>
      <text:p text:style-name="P11"><text:span text:style-name="T27">A</text:span><text:span text:style-name="T22">ccueil de loisirs</text:span><text:span text:style-name="T40"> : </text:span><text:span text:style-name="T50">prévisionnel : 2 200 € - engagé : 2 000 €. Renouvellement de la convention avec la SNCF et négociation en cours avec le centre de loisirs de La Poste.</text:span></text:p>
      <text:p text:style-name="P11"/>
      <text:p text:style-name="P15"><text:span text:style-name="T40">Arbre de Noël</text:span><text:span text:style-name="T34"> : </text:span><text:span text:style-name="T38">Prévisionnel : 15 700 € - engagé : 4 491 €. Il aura lieu le 7 décembre 2016. Un marché national a été passé pour l'achat des jouets qui devrait permettre de faire des économies. Les catalogues sont arrivés et vont être distribués. Une application va permettre aux parents de saisir directement leurs choix, d'imprimer eux-mêmes leurs bons de retrait ainsi que l'invitation pour le spectacle. Une réflexion est en cours sur l'achat des bonbons (</text:span><text:span text:style-name="T39">continuer pour les tranches d'âge jusqu'à 12 ans et supprimer pour les 13/14 ans ?).</text:span></text:p>
      <text:p text:style-name="P12"/>
      <text:p text:style-name="P15"><text:span text:style-name="T34">C</text:span><text:span text:style-name="T40">onvention Économie Sociale et Familiale avec l'UDAF</text:span><text:span text:style-name="T34"> : </text:span><text:span text:style-name="T39">prévisionnel : 2 200 € - engagé : 1 575 €. </text:span><text:span text:style-name="T34">Cette convention est reconduite </text:span><text:span text:style-name="T39">pour 2016.</text:span></text:p>
      <text:p text:style-name="P15"><text:span text:style-name="T39"/></text:p>
      <text:p text:style-name="P33"><text:span text:style-name="T41">Retraités</text:span><text:span text:style-name="T35"> : </text:span><text:span text:style-name="T39">prévisionnel : 2 000 € - engagé 834 €. Le</text:span><text:span text:style-name="T35"> goûter </text:span><text:span text:style-name="T39">a eu lieu en février. Le</text:span><text:span text:style-name="T35"> repas </text:span><text:span text:style-name="T39">reste à organiser</text:span><text:span text:style-name="T35">.</text:span></text:p>
      <text:p text:style-name="P33"><text:span text:style-name="T41"/></text:p>
      <text:p text:style-name="P33"><text:span text:style-name="T41">Coins repas</text:span><text:span text:style-name="T35"> : </text:span><text:span text:style-name="T39">prévisionnel : </text:span><text:span text:style-name="T35">700 € </text:span><text:span text:style-name="T39">- engagé : 91 €. 3 cafetières ont été renouvelées.</text:span></text:p>
      <text:p text:style-name="P33"><text:span text:style-name="T39"/></text:p>
      <text:p text:style-name="P31"><text:span text:style-name="T51">Achat de CESU d’urgence et de tickets KADEOS</text:span><text:span text:style-name="T39"> : 1 015 € ont été provisionnés à ce jour, l'achat se fera en fonction du solde des crédits utilisés et des éventuelles économies réalisées.</text:span></text:p>
      <text:p text:style-name="P44"/>
      <text:p text:style-name="P45"><text:span text:style-name="T51">Enfin, le comité départemental étudie la possibilité de mettre en place, à l'instar d'autres départements, un système de soutien scolaire pour les collégiens et lycéens. Un questionnaire élaboré en groupe de travail va être adressé aux parents afin de recenser les besoins et avis éventuels.</text:span></text:p>
      <text:list xml:id="list36641905" text:continue-list="list33595509" text:style-name="WW8Num6">
        <text:list-header>
          <text:p text:style-name="P46"><text:span text:style-name="T17"/></text:p>
        </text:list-header>
      </text:list>
      <text:p text:style-name="P34"><text:span text:style-name="T18">5) </text:span><text:span text:style-name="T17">Point sur la restauration des agents en poste à Saint Junien après le déménagement</text:span></text:p>
      <text:p text:style-name="P49"/>
      <text:p text:style-name="P50"><text:span text:style-name="T51">Actuellement, les agents en poste à Saint Junien sont attributaires de tickets restaurant. Suite à la construction du nouveau centre des finances publiques, la notion de poste isolé est remise en cause. Une étude a eu lieu afin de trouver une solution de restauration collective à moins d'un km.</text:span></text:p>
      <text:p text:style-name="P50"><text:soft-page-break/><text:span text:style-name="T51">L’hôpital et la mairie ont été sollicités. L’hôpital</text:span><text:span text:style-name="T52"> ne souhaite pas recevoir de personnel étranger à ses services et propose une fourniture de repas sur le site du centre des finances publiques. Cette solution n'est pas envisageable faute de matériel (armoires réfrigérées...). Un courrier a été envoyé par Monsieur LISI à la mairie et à l’hôpital pour les relancer. La Direction est en attente d'une réponse et/ou d'un rendez-vous. Monsieur LISI a précisé que l'employeur se doit d'offrir la meilleure restauration possible dans le cadre d'une alimentation équilibrée, la meilleure solution étant la restauration collective. Cependant, si aucune solution qui va dans ce sens ne peut être trouvée, les tickets restaurants perdureront. 25 agents sont concernés.</text:span></text:p>
      <text:p text:style-name="P49"/>
      <text:p text:style-name="P14"><text:span text:style-name="T52">6</text:span>) Questions diverses<text:span text:style-name="T32"> :</text:span></text:p>
      <text:p text:style-name="P8"/>
      <text:p text:style-name="P9"><text:span text:style-name="T28">Restauration</text:span><text:span text:style-name="T45"> : </text:span><text:span text:style-name="T52">Le marché national des titres restaurants se termine à la fin de l'année. 4 offres sont en cours d'analyse. 6 130 000 titres sont délivrés par an pour un total de 33 120 agents.</text:span></text:p>
      <text:p text:style-name="P9"><text:span text:style-name="T52"/></text:p>
      <text:p text:style-name="P43"><text:span text:style-name="T29">EPAF</text:span><text:span text:style-name="T52"> : EPAF va diminuer l'offre des prestataires extérieurs afin de favoriser le remplissage des résidences EPAF proprement dites.</text:span></text:p>
      <text:p text:style-name="P9"><text:span text:style-name="T29"/></text:p>
      <text:p text:style-name="P9"><text:span text:style-name="T29">P</text:span><text:span text:style-name="T30">rêts ALPAF</text:span><text:span text:style-name="T42"> : Les dossiers p</text:span><text:span text:style-name="T52">euvent</text:span><text:span text:style-name="T42"> être saisis en ligne directement par les agents. </text:span><text:span text:style-name="T52">Cependant devant l'augmentation des dossiers incomplets, une formation des délégations va avoir lieu afin d'apporter le soutien nécessaire aux agents.</text:span></text:p>
      <text:p text:style-name="P13"/>
      <text:p text:style-name="P47"><text:span text:style-name="T29">SRIAS</text:span><text:span text:style-name="T52"> : Une commission crèche a eu lieu cette semaine. 11 berceaux ont été attribués pour 36 demandes. L'impact de la régionalisation se fait sentir sur nombre de dossiers (mutations à Bordeaux avec famille restant à Limoges, augmentation des déplacements professionnels et horaires atypiques créant des difficultés dans la gestion familiale...). Comme nous vous l'avions déjà expliqué, le fonctionnement de la SRIAS </text:span><text:span text:style-name="T53">ex-Limousin</text:span><text:span text:style-name="T52"> est devenu difficile, voire aléatoire depuis la fin d'année dernière. Les difficultés continuent. La personne à qui la Préfecture avait confié le suivi des dossiers est mutée à Paris dans une semaine et le Président, Monsieur GRANET démissionne fin juin et doit adresser un courrier aux représentants syndicaux. Monsieur BONARDI, comme l'administration s'y était engagée lors du précédent CDAS a adressé un courrier au Secrétariat Général de la Préfecture mais n'a obtenu qu'une réponse laconique. En attendant une éventuelle décision, la déléguée de la SRIAS Aquitaine fera le relais et viendra pour assister aux commissions. </text:span><text:span text:style-name="T53">Seuls 2 ex-régions n'ont pas eu de maintien des moyens humains pour faire fonctionner leur SRIAS, cependant les crédits sont toujours alloués !!</text:span></text:p>
      <text:p text:style-name="P26"/>
      <text:p text:style-name="P5">N'hésitez pas à nous faire part de vos suggestions ou interrogations sur le sujet de l'action sociale et à nous contacter si vous rencontrez des difficultés ou recherchez des renseignements.</text:p>
      <text:p text:style-name="P4"/>
      <text:p text:style-name="P6"/>
      <text:p text:style-name="P27"><text:span text:style-name="T13">Claire COULAUDOU</text:span><text:span text:style-name="T19">,</text:span></text:p>
      <text:p text:style-name="P51"><text:span text:style-name="T19">représentant</text:span><text:span text:style-name="T53">e</text:span><text:span text:style-name="T19"> CGT Finances Publiques,</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css3t="http://www.w3.org/TR/css3-text/" office:version="1.2">
  <office:font-face-decls>
    <style:font-face style:name="Mangal1" svg:font-family="Mangal"/>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Frame_20_contents" style:display-name="Frame contents" style:family="paragraph" style:parent-style-name="Text_20_body" style:class="extra"/>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6"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style:num-suffix=")" style:num-format="1" text:start-value="2">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style:num-suffix=")" style:num-format="1" text:start-value="4">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1cm" fo:margin-top="1cm" fo:margin-bottom="1cm" fo:margin-left="1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5-04-24T13:50:25.90</meta:creation-date>
    <dc:date>2016-06-09T16:45:56.01</dc:date>
    <meta:editing-duration>PT1H8M52S</meta:editing-duration>
    <meta:editing-cycles>7</meta:editing-cycles>
    <meta:generator>LibreOffice/3.6$Windows_x86 LibreOffice_project/5b93205-6e6b3fc-7830f6d-c08ad66-1d9bf4</meta:generator>
    <meta:print-date>2016-06-09T16:37:06.44</meta:print-date>
    <meta:document-statistic meta:table-count="0" meta:image-count="1" meta:object-count="0" meta:page-count="3" meta:paragraph-count="55" meta:word-count="1599" meta:character-count="9350" meta:non-whitespace-character-count="7803"/>
  </office:meta>
</office:document-meta>
</file>