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2000000900006D8F00001CFDAE5E5106.svm" manifest:media-type=""/>
  <manifest:file-entry manifest:full-path="Pictures/10000000000000AF0000001E378346CC.png" manifest:media-type="image/png"/>
  <manifest:file-entry manifest:full-path="Pictures/1000000000000077000000940CA3BE74.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Impact" svg:font-family="Impact" style:font-family-generic="roman" style:font-pitch="variable"/>
    <style:font-face style:name="Liberation Serif" svg:font-family="'Liberation Serif'" style:font-family-generic="roman" style:font-pitch="variable"/>
    <style:font-face style:name="Myriad Pro" svg:font-family="'Myriad Pro'" style:font-family-generic="roman" style:font-pitch="variable"/>
    <style:font-face style:name="Webdings" svg:font-family="Webdings"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Pa3">
      <style:paragraph-properties fo:margin-top="0cm" fo:margin-bottom="0.247cm" loext:contextual-spacing="false" style:line-height-at-least="0.425cm" fo:text-align="justify" style:justify-single-word="false"/>
    </style:style>
    <style:style style:name="P2" style:family="paragraph" style:parent-style-name="Pa3">
      <style:paragraph-properties fo:margin-top="0cm" fo:margin-bottom="0.247cm" loext:contextual-spacing="false" style:line-height-at-least="0.778cm" fo:text-align="justify" style:justify-single-word="false"/>
    </style:style>
    <style:style style:name="P3" style:family="paragraph" style:parent-style-name="Pa4">
      <style:paragraph-properties fo:margin-top="0cm" fo:margin-bottom="0.247cm" loext:contextual-spacing="false" style:line-height-at-least="0.637cm" fo:text-align="center" style:justify-single-word="false"/>
    </style:style>
    <style:style style:name="P4" style:family="paragraph" style:parent-style-name="Pa2">
      <style:paragraph-properties style:line-height-at-least="0.919cm" fo:text-align="center" style:justify-single-word="false"/>
    </style:style>
    <style:style style:name="P5" style:family="paragraph" style:parent-style-name="Pa2">
      <style:paragraph-properties style:line-height-at-least="2.2cm" fo:text-align="center" style:justify-single-word="false"/>
    </style:style>
    <style:style style:name="P6" style:family="paragraph" style:parent-style-name="Pa7">
      <style:paragraph-properties fo:margin-left="0.67cm" fo:margin-right="0cm" fo:margin-top="0cm" fo:margin-bottom="0.247cm" loext:contextual-spacing="false" style:line-height-at-least="0.496cm" fo:text-align="justify" style:justify-single-word="false" fo:text-indent="-0.67cm" style:auto-text-indent="false"/>
    </style:style>
    <style:style style:name="P7" style:family="paragraph" style:parent-style-name="Standard">
      <style:paragraph-properties fo:text-align="center" style:justify-single-word="false"/>
      <style:text-properties fo:font-size="26pt" fo:font-weight="bold" officeooo:rsid="000c0eea" officeooo:paragraph-rsid="000c0eea" style:font-size-asian="26pt" style:font-weight-asian="bold" style:font-size-complex="26pt" style:font-weight-complex="bold"/>
    </style:style>
    <style:style style:name="P8" style:family="paragraph" style:parent-style-name="Standard">
      <style:text-properties fo:font-size="10pt" officeooo:rsid="001504a6" officeooo:paragraph-rsid="000c0eea" style:font-size-asian="10pt" style:font-size-complex="10pt"/>
    </style:style>
    <style:style style:name="P9" style:family="paragraph" style:parent-style-name="Standard">
      <style:text-properties officeooo:rsid="00165f06" officeooo:paragraph-rsid="000c0eea"/>
    </style:style>
    <style:style style:name="T1" style:family="text">
      <style:text-properties fo:color="#000000" style:font-name="Myriad Pro" fo:font-size="12pt" style:font-size-asian="12pt"/>
    </style:style>
    <style:style style:name="T2" style:family="text">
      <style:text-properties fo:color="#000000" style:font-name="Myriad Pro" fo:font-size="26pt" style:font-size-asian="26pt"/>
    </style:style>
    <style:style style:name="T3" style:family="text">
      <style:text-properties fo:color="#000000" style:font-name="Myriad Pro" fo:font-size="11.5pt" style:font-size-asian="11.5pt"/>
    </style:style>
    <style:style style:name="T4" style:family="text">
      <style:text-properties fo:color="#000000" style:text-line-through-style="none" style:text-line-through-type="none" style:font-name="Myriad Pro" fo:font-size="26pt" style:text-underline-style="none" fo:font-weight="bold" style:font-size-asian="26pt" style:font-weight-asian="bold"/>
    </style:style>
    <style:style style:name="T5" style:family="text">
      <style:text-properties fo:color="#000000" style:text-line-through-style="none" style:text-line-through-type="none" style:font-name="Myriad Pro" fo:font-size="26pt" style:text-underline-style="none" fo:font-weight="bold" officeooo:rsid="000c0eea" style:font-size-asian="26pt" style:font-weight-asian="bold"/>
    </style:style>
    <style:style style:name="T6" style:family="text">
      <style:text-properties fo:color="#000000" style:text-line-through-style="none" style:text-line-through-type="none" style:font-name="Myriad Pro" fo:font-size="11.5pt" style:text-underline-style="none" fo:font-weight="normal" style:font-size-asian="11.5pt" style:font-weight-asian="normal"/>
    </style:style>
    <style:style style:name="T7" style:family="text">
      <style:text-properties fo:color="#000000" style:text-line-through-style="none" style:text-line-through-type="none" style:font-name="Myriad Pro" fo:font-size="11.5pt" style:text-underline-style="none" fo:font-weight="normal" officeooo:rsid="000c0eea" style:font-size-asian="11.5pt" style:font-weight-asian="normal"/>
    </style:style>
    <style:style style:name="T8" style:family="text">
      <style:text-properties fo:color="#000000" style:text-line-through-style="none" style:text-line-through-type="none" style:font-name="Myriad Pro" fo:font-size="11.5pt" fo:font-style="italic" style:text-underline-style="none" fo:font-weight="normal" style:font-size-asian="11.5pt" style:font-style-asian="italic" style:font-weight-asian="normal"/>
    </style:style>
    <style:style style:name="T9" style:family="text">
      <style:text-properties fo:color="#000000" style:text-line-through-style="none" style:text-line-through-type="none" style:font-name="Myriad Pro" fo:font-size="11.5pt" fo:font-style="normal" style:text-underline-style="none" fo:font-weight="normal" style:font-size-asian="11.5pt" style:font-style-asian="normal" style:font-weight-asian="normal"/>
    </style:style>
    <style:style style:name="T10" style:family="text">
      <style:text-properties fo:color="#000000" style:text-line-through-style="none" style:text-line-through-type="none" style:font-name="Myriad Pro" fo:font-size="11.5pt" fo:font-style="normal" style:text-underline-style="none" fo:font-weight="normal" officeooo:rsid="000c0eea" style:font-size-asian="11.5pt" style:font-style-asian="normal" style:font-weight-asian="normal"/>
    </style:style>
    <style:style style:name="T11" style:family="text">
      <style:text-properties fo:color="#000000" style:text-line-through-style="none" style:text-line-through-type="none" style:font-name="Myriad Pro" fo:font-size="18pt" fo:font-style="normal" style:text-underline-style="none" fo:font-weight="bold" style:font-size-asian="18pt" style:font-style-asian="normal" style:font-weight-asian="bold"/>
    </style:style>
    <style:style style:name="T12" style:family="text">
      <style:text-properties fo:color="#000000" style:text-line-through-style="none" style:text-line-through-type="none" style:font-name="Myriad Pro" fo:font-size="18pt" style:text-underline-style="none" fo:font-weight="bold" style:font-size-asian="18pt" style:font-weight-asian="bold"/>
    </style:style>
    <style:style style:name="T13" style:family="text">
      <style:text-properties fo:color="#000000" style:text-line-through-style="none" style:text-line-through-type="none" style:font-name="Myriad Pro" fo:font-size="22pt" style:text-underline-style="none" fo:font-weight="bold" style:font-size-asian="22pt" style:font-weight-asian="bold"/>
    </style:style>
    <style:style style:name="T14" style:family="text">
      <style:text-properties fo:color="#000000" style:text-line-through-style="none" style:text-line-through-type="none" style:font-name="Myriad Pro" fo:font-size="14pt" style:text-underline-style="none" fo:font-weight="normal" style:font-size-asian="14pt" style:font-weight-asian="normal"/>
    </style:style>
    <style:style style:name="T15" style:family="text">
      <style:text-properties fo:color="#000000" style:text-line-through-style="none" style:text-line-through-type="none" style:font-name="Myriad Pro" fo:font-size="12pt" style:text-underline-style="none" fo:font-weight="bold" style:font-size-asian="10.5pt" style:font-weight-asian="bold" style:font-size-complex="12pt"/>
    </style:style>
    <style:style style:name="T16" style:family="text">
      <style:text-properties fo:color="#000000" style:text-line-through-style="none" style:text-line-through-type="none" style:font-name="Myriad Pro" fo:font-size="12pt" style:text-underline-style="none" fo:font-weight="normal" style:font-size-asian="12pt" style:font-weight-asian="normal" style:font-size-complex="12pt"/>
    </style:style>
    <style:style style:name="T17" style:family="text">
      <style:text-properties fo:color="#000000" style:text-line-through-style="none" style:text-line-through-type="none" style:font-name="Myriad Pro" style:text-underline-style="none" fo:font-weight="normal" style:font-weight-asian="normal"/>
    </style:style>
    <style:style style:name="T18" style:family="text">
      <style:text-properties fo:color="#000000" style:text-line-through-style="none" style:text-line-through-type="none" style:font-name="Webdings" fo:font-size="14pt" style:text-underline-style="none" fo:font-weight="normal" style:font-size-asian="14pt" style:font-weight-asian="normal"/>
    </style:style>
    <style:style style:name="T19" style:family="text">
      <style:text-properties fo:color="#000000" style:text-line-through-style="none" style:text-line-through-type="none" style:font-name="Webdings" style:text-underline-style="none" fo:font-weight="normal" style:font-weight-asian="normal"/>
    </style:style>
    <style:style style:name="T20" style:family="text">
      <style:text-properties fo:color="#000000" style:text-line-through-style="none" style:text-line-through-type="none" style:font-name="Webdings" fo:font-size="12pt" style:text-underline-style="none" fo:font-weight="normal" style:font-size-asian="12pt" style:font-weight-asian="normal" style:font-size-complex="12pt"/>
    </style:style>
    <style:style style:name="T21" style:family="text">
      <style:text-properties fo:color="#000000" style:font-name="Impact" fo:font-size="12pt" style:font-size-asian="12pt"/>
    </style:style>
    <style:style style:name="T22" style:family="text">
      <style:text-properties fo:color="#000000" style:font-name="Impact" fo:font-size="62pt" style:font-size-asian="62pt"/>
    </style:style>
    <style:style style:name="T23" style:family="text">
      <style:text-properties fo:color="#000000" style:font-name="Impact" fo:font-size="62pt" officeooo:rsid="000c0eea" style:font-size-asian="62pt"/>
    </style:style>
    <style:style style:name="T24" style:family="text">
      <style:text-properties officeooo:rsid="00165f06"/>
    </style:style>
    <style:style style:name="T25" style:family="text">
      <style:text-properties fo:font-size="10pt" style:font-size-asian="10pt" style:font-size-complex="10pt"/>
    </style:style>
    <style:style style:name="T26" style:family="text">
      <style:text-properties fo:font-size="10pt" officeooo:rsid="00187e18" style:font-size-asian="10pt" style:font-size-complex="10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Default"><draw:frame draw:style-name="fr1" draw:name="Image3" text:anchor-type="paragraph" svg:x="-0.707cm" svg:y="-0.887cm" svg:width="2.845cm" svg:height="3.537cm" draw:z-index="0"><draw:image xlink:href="Pictures/1000000000000077000000940CA3BE74.jpg" xlink:type="simple" xlink:show="embed" xlink:actuate="onLoad"/></draw:frame></text:p>
      <text:p text:style-name="P5"><text:span text:style-name="A5"><text:span text:style-name="T23">LE </text:span></text:span><text:span text:style-name="A5"><text:span text:style-name="T22">10 OCTOBRE </text:span></text:span><text:span text:style-name="A5"><text:span text:style-name="T23">TOUS ET TOUTES ENSEMBLE UNIS </text:span></text:span></text:p>
      <text:p text:style-name="P4"><text:span text:style-name="T1"><text:s/></text:span><text:span text:style-name="A2"><text:span text:style-name="T2">APRÈS LE CODE DU TRAVAIL, MACRON VEUT S’ATTAQUER À LA FONCTION PUBLIQUE !</text:span></text:span></text:p>
      <text:p text:style-name="P1"><text:span text:style-name="A2"><text:span text:style-name="T15"/></text:span></text:p>
      <text:p text:style-name="P1"><text:span text:style-name="T6">Le 8 septembre 2017, le président de la République affirmait que les fainéants ne l’empêcheraient pas de mettre en </text:span><text:span text:style-name="T7">œuvre</text:span><text:span text:style-name="T6"> ses réformes ! </text:span><text:span text:style-name="T7">À</text:span><text:span text:style-name="T6"> la </text:span><text:span text:style-name="T7">lumière</text:span><text:span text:style-name="T6"> des annonces gouvernementales qui ont suivi, les agents de la fonction publique, fonctionnaires et non titulaires, étaient bien visés !</text:span></text:p>
      <text:p text:style-name="P1"><text:span text:style-name="T6">Emmanuel Macron et son gouvernement voient les fonctionnaires comme une variable d’ajustement au service du remboursement de la dette : en parallèle aux ordonnances contre le code du travail dans le secteur privé, c’est la disette budgétaire, les suppressions d’emplois et les attaques contre les statuts pour la fonction publique.</text:span></text:p>
      <text:p text:style-name="P1"><text:span text:style-name="T6">Comble de l’ironie : alors que le gouvernement annonce vouloir redonner du pouvoir d’achat aux salariés, il en oublie les fonctionnaires (20 % de la population active) ! Il gèle ainsi le point d’indice et ne prévoit de compenser la hausse de la CSG ni intégralement, ni durablement, ni pour les recrutements après le 31 décembre 2017. Par ailleurs, l’augmentation des cotisations retraites va se poursuivre jusqu’en 2020.</text:span></text:p>
      <text:p text:style-name="P1"><text:span text:style-name="T6">C’est révélateur de l’estime qu’il porte aux agents de la fonction publique !</text:span></text:p>
      <text:p text:style-name="P1"><text:span text:style-name="T8">Nous rappelons que la CGT est opposée à l’instauration de la CSG qui fait progressivement basculer le financement de la sécurité sociale vers l’impôt (dépossédant ainsi les salariés).</text:span></text:p>
      <text:p text:style-name="P3"><text:span text:style-name="A4"><text:span text:style-name="T11">La CGT affirme que le service public n’est pas un coût qu’il faudrait sans cesse réduire mais bien une réponse au besoin de la population auquel il faut répondre !</text:span></text:span></text:p>
      <text:p text:style-name="P1"><text:span text:style-name="T9">La DGFIP est au </text:span><text:span text:style-name="T10">cœur</text:span><text:span text:style-name="T9"> des réformes qui cassent notre modèle social : restructurations à foison, perte du sens de nos missions, dégradation des conditions de travail, etc. L’Adaptation des Structures au Réseau (ASR) a rythmé l’été avec son lot de suppressions de services, d’éloignement pour les usagers et de réorganisations pour les collègues.</text:span></text:p>
      <text:p text:style-name="P1"><text:span text:style-name="T9">Suppressions d’emplois, moyens budgétaires et matériels en baisse, mise en place du prélèvement à la </text:span><text:soft-page-break/><text:span text:style-name="T9">source, rémunération au mérite (RIFSEEP), casse de nos règles de gestion : la coupe est pleine !</text:span></text:p>
      <text:p text:style-name="P3"><text:span text:style-name="A4"><text:span text:style-name="T11">Il n’y a pas de fatalité, donnons-nous les moyens de nos revendications !</text:span></text:span></text:p>
      <text:p text:style-name="Standard"/>
      <text:p text:style-name="P1"><text:span text:style-name="T3">En 1989, en 2000, en 2008, les agents de ce qui ne s’appelait pas encore, ou tout juste, la DGFiP, ont su faire reculer les gouvernements. Alors le 10 octobre 2017, mobilisons pour nous faire entendre et défendre une autre vision du service public ! </text:span></text:p>
      <text:p text:style-name="P3"><text:span text:style-name="A4"><text:span text:style-name="T12">Dans le prolongement des mobilisations de septembre, </text:span></text:span></text:p>
      <text:p text:style-name="P2"><text:span text:style-name="T13">Le 10 octobre toutes et tous en grève et dans les manifestations pour : </text:span></text:p>
      <text:p text:style-name="P6"><text:span text:style-name="A7"><text:span text:style-name="T20"> </text:span></text:span><text:span text:style-name="A7"><text:span text:style-name="T16">Défendre le service public et sortir des politiques de restrictions budgétaires ; </text:span></text:span></text:p>
      <text:p text:style-name="P6"><text:span text:style-name="A7"><text:span text:style-name="T20"> </text:span></text:span><text:span text:style-name="A7"><text:span text:style-name="T16">Combattre les suppressions d’emplois et les restructurations pour accomplir l’ensemble de nos missions dans de bonnes conditions de travail ; </text:span></text:span></text:p>
      <text:p text:style-name="P6"><text:span text:style-name="A7"><text:span text:style-name="T20"> </text:span></text:span><text:span text:style-name="A7"><text:span text:style-name="T16">Refuser le prélèvement à la source toujours annoncé pour 2019 ; </text:span></text:span></text:p>
      <text:p text:style-name="P6"><text:span text:style-name="A7"><text:span text:style-name="T20"> </text:span></text:span><text:span text:style-name="A7"><text:span text:style-name="T16">Défendre nos statuts et les améliorer pour permettre à chaque citoyen d’être traité à égalité ; </text:span></text:span></text:p>
      <text:p text:style-name="P6"><text:span text:style-name="A7"><text:span text:style-name="T20"> </text:span></text:span><text:span text:style-name="A7"><text:span text:style-name="T16">Obtenir l’augmentation du point d’indice, refuser la hausse de la CSG et de tout système de rémunération au mérite (abandon du RIFSEEP) ; </text:span></text:span></text:p>
      <text:p text:style-name="P6"><text:span text:style-name="A7"><text:span text:style-name="T20"> </text:span></text:span><text:span text:style-name="A7"><text:span text:style-name="T16">Empêcher le rétablissement du jour de carence ; </text:span></text:span></text:p>
      <text:p text:style-name="P6"><text:span text:style-name="A7"><text:span text:style-name="T20"> </text:span></text:span><text:span text:style-name="A7"><text:span text:style-name="T16">Et parce que nos intérêts sont communs avec le secteur privé, exiger un code du travail du XXIe Siècle protecteur des salariés, qui rétablisse la hiérarchie des normes et le principe de faveur. Cela passe par l’abandon des ordonnances Macron.</text:span></text:span></text:p>
      <text:p text:style-name="P7">RDV A LIMOGES </text:p>
      <text:p text:style-name="P7"><draw:frame draw:style-name="fr1" draw:name="Image1" text:anchor-type="paragraph" svg:x="14.949cm" svg:y="0.386cm" svg:width="2.191cm" svg:height="2.723cm" draw:z-index="2"><draw:image xlink:href="Pictures/1000000000000077000000940CA3BE74.jpg" xlink:type="simple" xlink:show="embed" xlink:actuate="onLoad"/></draw:frame>CARREFOUR TOURNY à 10H30</text:p>
      <text:p text:style-name="Standard"><draw:frame draw:style-name="fr1" draw:name="Image2" text:anchor-type="paragraph" svg:x="-0.106cm" svg:y="0.882cm" svg:width="17.246cm" svg:height="6.283cm" draw:z-index="1"><draw:image xlink:href="Pictures/2000000900006D8F00001CFDAE5E5106.svm" xlink:type="simple" xlink:show="embed" xlink:actuate="onLoad"/></draw:frame></text:p>
      <text:p text:style-name="P8"><draw:frame draw:style-name="fr1" draw:name="Image4" text:anchor-type="paragraph" svg:x="8.301cm" svg:y="0.714cm" svg:width="4.764cm" svg:height="0.817cm" draw:z-index="3"><draw:image xlink:href="Pictures/10000000000000AF0000001E378346CC.png" xlink:type="simple" xlink:show="embed" xlink:actuate="onLoad"/></draw:frame>Bulletin à retourner à : </text:p>
      <text:p text:style-name="P8">CGT Finances Publiques <text:span text:style-name="T24">87</text:span> </text:p>
      <text:p text:style-name="P8">30, rue Cruveilhier - BP 61003 87050 LIMOGES CEDEX 2</text:p>
      <text:p text:style-name="P9"><text:span text:style-name="T25">ou <text:s/></text:span><text:a xlink:type="simple" xlink:href="mailto:cgt.drfip87@dgfip.finances.gouv.fr" text:style-name="Internet_20_link" text:visited-style-name="Visited_20_Internet_20_Link"><text:span text:style-name="T25">cgt.drfip87@dgfip.finances.gouv.fr</text:span></text:a><text:span text:style-name="T25"> <text:s/></text:span><text:span text:style-name="T26">Renseignements par téléphone : 05.55.45.14.6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Impact" svg:font-family="Impact" style:font-family-generic="roman" style:font-pitch="variable"/>
    <style:font-face style:name="Liberation Serif" svg:font-family="'Liberation Serif'" style:font-family-generic="roman" style:font-pitch="variable"/>
    <style:font-face style:name="Myriad Pro" svg:font-family="'Myriad Pro'" style:font-family-generic="roman" style:font-pitch="variable"/>
    <style:font-face style:name="Webdings" svg:font-family="Webdings"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Default" style:family="paragraph" style:default-outline-level="">
      <style:paragraph-properties fo:text-align="start" style:justify-single-word="false"/>
      <style:text-properties fo:color="#000000" style:font-name="Myriad Pro" fo:font-family="'Myriad Pro'" style:font-family-generic="roman" style:font-pitch="variable" fo:font-size="12pt" style:font-size-asian="12pt"/>
    </style:style>
    <style:style style:name="Pa2" style:family="paragraph" style:parent-style-name="Default" style:default-outline-level="">
      <style:paragraph-properties style:line-height-at-least="0.355cm"/>
    </style:style>
    <style:style style:name="Pa3" style:family="paragraph" style:parent-style-name="Default" style:default-outline-level="">
      <style:paragraph-properties style:line-height-at-least="0.425cm"/>
    </style:style>
    <style:style style:name="Pa4" style:family="paragraph" style:parent-style-name="Default" style:default-outline-level="">
      <style:paragraph-properties style:line-height-at-least="0.425cm"/>
    </style:style>
    <style:style style:name="Pa7" style:family="paragraph" style:parent-style-name="Default" style:default-outline-level="">
      <style:paragraph-properties style:line-height-at-least="0.425cm"/>
    </style:style>
    <style:style style:name="A2" style:family="text">
      <style:text-properties fo:color="#000000" style:font-name="Myriad Pro" fo:font-family="'Myriad Pro'" style:font-family-generic="roman" style:font-pitch="variable" fo:font-size="26pt" fo:font-weight="bold" style:font-size-asian="26pt" style:font-weight-asian="bold"/>
    </style:style>
    <style:style style:name="A4" style:family="text">
      <style:text-properties fo:color="#000000" style:font-name="Myriad Pro" fo:font-family="'Myriad Pro'" style:font-family-generic="roman" style:font-pitch="variable" fo:font-size="18pt" fo:font-weight="bold" style:font-size-asian="18pt" style:font-weight-asian="bold"/>
    </style:style>
    <style:style style:name="A5" style:family="text">
      <style:text-properties fo:color="#000000" style:font-name="Impact" fo:font-family="Impact" style:font-family-generic="roman" style:font-pitch="variable" fo:font-size="62pt" style:font-size-asian="62pt"/>
    </style:style>
    <style:style style:name="A7" style:family="text">
      <style:text-properties fo:color="#000000" style:font-name="Webdings" fo:font-family="Webdings" style:font-family-generic="roman" style:font-pitch="variable" fo:font-size="14pt" style:font-size-asian="14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09-27T15:08:00</meta:creation-date>
    <dc:date>2017-10-06T14:32:31.604000000</dc:date>
    <meta:editing-duration>PT15M10S</meta:editing-duration>
    <meta:editing-cycles>1</meta:editing-cycles>
    <meta:document-statistic meta:table-count="0" meta:image-count="4" meta:object-count="0" meta:page-count="2" meta:paragraph-count="27" meta:word-count="591" meta:character-count="3616" meta:non-whitespace-character-count="3036"/>
    <meta:generator>LibreOffice/4.3.7.2$Windows_x86 LibreOffice_project/8a35821d8636a03b8bf4e15b48f59794652c68ba</meta:generator>
  </office:meta>
</office:document-meta>
</file>