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077000000940CA3BE74.jpg" manifest:media-type="image/jpeg"/>
  <manifest:file-entry manifest:full-path="Pictures/10000000000000E70000008C8D1013B3.png" manifest:media-type="image/png"/>
  <manifest:file-entry manifest:full-path="Pictures/100000000000008C00000086B28EB028.png" manifest:media-type="image/png"/>
  <manifest:file-entry manifest:full-path="Pictures/10000000000001030000008A1DC39030.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Baskerville Old Face" svg:font-family="'Baskerville Old Face'" style:font-family-generic="roman" style:font-pitch="variable"/>
    <style:font-face style:name="Liberation Serif" svg:font-family="'Liberation Serif'" style:font-family-generic="roman" style:font-pitch="variable"/>
    <style:font-face style:name="Myriad Pro" svg:font-family="'Myriad Pro'"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margin-left="0cm" fo:margin-right="1.409cm" fo:text-align="center" style:justify-single-word="false" fo:text-indent="0cm" style:auto-text-indent="false">
        <style:tab-stops>
          <style:tab-stop style:position="1.729cm"/>
          <style:tab-stop style:position="1.73cm"/>
        </style:tab-stops>
      </style:paragraph-properties>
      <style:text-properties style:font-name="Baskerville Old Face" fo:font-size="22pt" fo:language="fr" fo:country="FR" fo:font-weight="bold" officeooo:paragraph-rsid="001f2043" style:font-size-asian="22pt" style:font-weight-asian="bold" style:font-size-complex="22pt" style:font-weight-complex="bold"/>
    </style:style>
    <style:style style:name="P2" style:family="paragraph" style:parent-style-name="Standard">
      <style:paragraph-properties fo:margin-left="0cm" fo:margin-right="1.409cm" fo:text-align="center" style:justify-single-word="false" fo:text-indent="0cm" style:auto-text-indent="false">
        <style:tab-stops>
          <style:tab-stop style:position="1.729cm"/>
          <style:tab-stop style:position="1.73cm"/>
        </style:tab-stops>
      </style:paragraph-properties>
      <style:text-properties style:font-name="Baskerville Old Face" fo:font-size="28pt" fo:language="fr" fo:country="FR" fo:font-weight="bold" officeooo:paragraph-rsid="001f2043" style:font-size-asian="28pt" style:font-weight-asian="bold" style:font-size-complex="28pt" style:font-weight-complex="bold"/>
    </style:style>
    <style:style style:name="P3" style:family="paragraph" style:parent-style-name="Default">
      <style:paragraph-properties fo:margin-top="0cm" fo:margin-bottom="0.176cm" loext:contextual-spacing="false" style:line-height-at-least="0.39cm" fo:text-align="justify" style:justify-single-word="false"/>
    </style:style>
    <style:style style:name="P4" style:family="paragraph" style:parent-style-name="Pa1">
      <style:paragraph-properties style:line-height-at-least="0.954cm" fo:text-align="center" style:justify-single-word="false"/>
    </style:style>
    <style:style style:name="P5" style:family="paragraph" style:parent-style-name="Pa1">
      <style:paragraph-properties style:line-height-at-least="2.431cm" fo:text-align="center" style:justify-single-word="false"/>
      <style:text-properties style:font-name="Times New Roman"/>
    </style:style>
    <style:style style:name="P6" style:family="paragraph" style:parent-style-name="Pa1">
      <style:paragraph-properties style:line-height-at-least="0.954cm" fo:text-align="center" style:justify-single-word="false"/>
      <style:text-properties fo:color="#000000" style:font-name="Myriad Pro" fo:font-size="12pt" style:font-size-asian="12pt"/>
    </style:style>
    <style:style style:name="P7" style:family="paragraph" style:parent-style-name="Pa1">
      <style:paragraph-properties style:line-height-at-least="1.695cm" fo:text-align="center" style:justify-single-word="false"/>
      <style:text-properties fo:color="#000000" style:font-name="Times New Roman" fo:font-size="48pt" fo:font-weight="bold" style:font-size-asian="48pt" style:font-weight-asian="bold"/>
    </style:style>
    <style:style style:name="P8" style:family="paragraph" style:parent-style-name="Text_20_body">
      <style:paragraph-properties fo:text-align="center" style:justify-single-word="false"/>
    </style:style>
    <style:style style:name="P9" style:family="paragraph" style:parent-style-name="Text_20_body">
      <style:paragraph-properties fo:text-align="justify" style:justify-single-word="false"/>
    </style:style>
    <style:style style:name="P10" style:family="paragraph" style:parent-style-name="Text_20_body" style:master-page-name="">
      <style:paragraph-properties fo:margin-left="0cm" fo:margin-right="0cm" fo:margin-top="0cm" fo:margin-bottom="0.247cm" loext:contextual-spacing="false" fo:line-height="120%" fo:text-align="justify" style:justify-single-word="false" fo:text-indent="0cm" style:auto-text-indent="false" style:page-number="auto"/>
    </style:style>
    <style:style style:name="P11" style:family="paragraph" style:parent-style-name="Text_20_body">
      <style:paragraph-properties fo:margin-left="0cm" fo:margin-right="0cm" fo:margin-top="0cm" fo:margin-bottom="0.247cm" loext:contextual-spacing="false" fo:line-height="120%" fo:text-align="center" style:justify-single-word="false" fo:text-indent="0cm" style:auto-text-indent="false"/>
    </style:style>
    <style:style style:name="P12" style:family="paragraph" style:parent-style-name="Text_20_body">
      <style:paragraph-properties fo:margin-left="0cm" fo:margin-right="0cm" fo:margin-top="0cm" fo:margin-bottom="0.247cm" loext:contextual-spacing="false" fo:line-height="120%" fo:text-align="justify" style:justify-single-word="false" fo:text-indent="0cm" style:auto-text-indent="false"/>
    </style:style>
    <style:style style:name="T1" style:family="text">
      <style:text-properties style:font-name="Myriad Pro" fo:font-size="11pt" fo:font-weight="bold" style:font-size-asian="11pt" style:font-weight-asian="bold"/>
    </style:style>
    <style:style style:name="T2" style:family="text">
      <style:text-properties fo:color="#000000" style:font-name="Times New Roman" fo:font-size="22pt" style:font-size-asian="22pt" style:font-size-complex="22pt"/>
    </style:style>
    <style:style style:name="T3" style:family="text">
      <style:text-properties fo:color="#000000" style:font-name="Times New Roman" fo:font-size="22pt" officeooo:rsid="001f2043" style:font-size-asian="22pt" style:font-size-complex="22pt"/>
    </style:style>
    <style:style style:name="T4" style:family="text">
      <style:text-properties fo:color="#000000" fo:font-size="12pt" style:font-size-asian="12pt"/>
    </style:style>
    <style:style style:name="T5" style:family="text">
      <style:text-properties fo:color="#000000" fo:font-size="68.5pt" fo:font-weight="bold" style:font-size-asian="68.5pt" style:font-weight-asian="bold"/>
    </style:style>
    <style:style style:name="T6" style:family="text">
      <style:text-properties fo:color="#000000" fo:font-size="68.5pt" fo:font-weight="bold" officeooo:rsid="001f2043" style:font-size-asian="68.5pt" style:font-weight-asian="bold"/>
    </style:style>
    <style:style style:name="T7" style:family="text">
      <style:text-properties style:font-name="Times New Roman" fo:font-size="11pt" fo:font-weight="bold" style:font-size-asian="11pt" style:font-weight-asian="bold"/>
    </style:style>
    <style:style style:name="T8" style:family="text">
      <style:text-properties style:font-name="Times New Roman" fo:font-size="22pt" style:font-size-asian="22pt" style:font-size-complex="22pt"/>
    </style:style>
    <style:style style:name="T9" style:family="text">
      <style:text-properties style:font-name="Times New Roman" fo:font-size="13pt" fo:font-weight="normal" style:font-size-asian="13pt" style:font-weight-asian="normal" style:font-size-complex="13pt" style:font-weight-complex="normal"/>
    </style:style>
    <style:style style:name="T10" style:family="text">
      <style:text-properties style:font-name="Times New Roman" fo:font-size="13pt" fo:font-weight="normal" officeooo:rsid="001f2043" style:font-size-asian="13pt" style:font-weight-asian="normal" style:font-size-complex="13pt" style:font-weight-complex="normal"/>
    </style:style>
    <style:style style:name="T11" style:family="text">
      <style:text-properties style:font-name="Times New Roman" fo:font-size="13pt" fo:font-weight="normal" officeooo:rsid="00222c26" style:font-size-asian="13pt" style:font-weight-asian="normal" style:font-size-complex="13pt" style:font-weight-complex="normal"/>
    </style:style>
    <style:style style:name="T12" style:family="text">
      <style:text-properties style:font-name="Times New Roman" fo:font-size="13pt" fo:font-weight="bold" style:font-size-asian="13pt" style:font-weight-asian="bold" style:font-size-complex="13pt" style:font-weight-complex="bold"/>
    </style:style>
    <style:style style:name="T13" style:family="text">
      <style:text-properties style:font-name="Times New Roman" fo:font-size="13pt" fo:font-weight="bold" officeooo:rsid="00222c26" style:font-size-asian="13pt" style:font-weight-asian="bold" style:font-size-complex="13pt" style:font-weight-complex="bold"/>
    </style:style>
    <style:style style:name="T14" style:family="text">
      <style:text-properties style:font-name="Times New Roman" fo:font-size="16pt" fo:font-weight="bold" style:font-size-asian="16pt" style:font-weight-asian="bold" style:font-size-complex="16pt" style:font-weight-complex="bold"/>
    </style:style>
    <style:style style:name="T15" style:family="text">
      <style:text-properties style:font-name="Baskerville Old Face" fo:font-size="28pt" fo:font-weight="bold" style:font-size-asian="28pt" style:font-weight-asian="bold" style:font-size-complex="28pt"/>
    </style:style>
    <style:style style:name="T16" style:family="text">
      <style:text-properties officeooo:rsid="0021d2c2"/>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Default"><draw:frame draw:style-name="fr1" draw:name="Image4" text:anchor-type="paragraph" svg:x="11.98cm" svg:y="-0.146cm" svg:width="4.168cm" svg:height="2.221cm" draw:z-index="3"><draw:image xlink:href="Pictures/10000000000001030000008A1DC39030.png" xlink:type="simple" xlink:show="embed" xlink:actuate="onLoad"/></draw:frame><draw:frame draw:style-name="fr1" draw:name="Image3" text:anchor-type="paragraph" svg:x="1.277cm" svg:y="-0.203cm" svg:width="2.422cm" svg:height="2.318cm" draw:z-index="0"><draw:image xlink:href="Pictures/100000000000008C00000086B28EB028.png" xlink:type="simple" xlink:show="embed" xlink:actuate="onLoad"/></draw:frame><draw:frame draw:style-name="fr1" draw:name="Image2" text:anchor-type="paragraph" svg:x="4.373cm" svg:y="-0.247cm" svg:width="3.812cm" svg:height="2.311cm" draw:z-index="1"><draw:image xlink:href="Pictures/10000000000000E70000008C8D1013B3.png" xlink:type="simple" xlink:show="embed" xlink:actuate="onLoad"/></draw:frame><draw:frame draw:style-name="fr1" draw:name="Image1" text:anchor-type="paragraph" svg:x="8.782cm" svg:y="-0.332cm" svg:width="1.969cm" svg:height="2.448cm" draw:z-index="2"><draw:image xlink:href="Pictures/1000000000000077000000940CA3BE74.jpg" xlink:type="simple" xlink:show="embed" xlink:actuate="onLoad"/></draw:frame></text:p>
      <text:p text:style-name="P3"><text:span text:style-name="A3"><text:span text:style-name="T1"/></text:span></text:p>
      <text:p text:style-name="P6"/>
      <text:p text:style-name="P6"/>
      <text:p text:style-name="P4"><text:span text:style-name="A6"><text:span text:style-name="T2">Pour la justice sociale et le Service Public, pour défendre les agents et les missions de la DGFiP</text:span></text:span><text:span text:style-name="A6"><text:span text:style-name="T3"> :</text:span></text:span></text:p>
      <text:p text:style-name="P3"><text:span text:style-name="A3"><text:span text:style-name="T7"/></text:span></text:p>
      <text:p text:style-name="P7">EN GRÈVE ET EN MANIFESTATIONS</text:p>
      <text:p text:style-name="P5"><text:span text:style-name="T4"><text:s/></text:span><text:span text:style-name="T5">le 9 octobre</text:span><text:span text:style-name="T6"> !</text:span></text:p>
      <text:p text:style-name="P3"><text:span text:style-name="A3"><text:span text:style-name="T7"/></text:span></text:p>
      <text:p text:style-name="P8"><text:span text:style-name="A2"><text:span text:style-name="T8">La Fonction publique est notre bien commun, défendons-la !</text:span></text:span></text:p>
      <text:p text:style-name="P10"><text:span text:style-name="A3"><text:span text:style-name="T9">Après la loi travail contre le secteur privé, le rapport CAP2022 veut dynamiter la Fonction Publique. C’est le « fil d’Ariane » d’applications ministère par ministère.</text:span></text:span></text:p>
      <text:p text:style-name="P11"><text:span text:style-name="A2"><text:span text:style-name="T14">CAP2022 ne veut épargner ni la DGFIP, ni ses agents :</text:span></text:span></text:p>
      <text:p text:style-name="P12"><text:span text:style-name="A3"><text:span text:style-name="T9">30 milliards d’économies sur le dos de la Fonction Publique.</text:span></text:span></text:p>
      <text:p text:style-name="P12"><text:span text:style-name="A3"><text:span text:style-name="T9">120 000 suppressions d’emplois dans la Fonction Publique dont 50 000 dans celle d’État d’ici 2022, 2 130 à la DGFIP pour 2019. Des plans de départs volontaires viendront compléter le tableau.</text:span></text:span></text:p>
      <text:p text:style-name="P12"><text:span text:style-name="A3"><text:span text:style-name="T9">Fin des mesures générales de revalorisation du point d’indice.</text:span></text:span></text:p>
      <text:p text:style-name="P12"><text:span text:style-name="A3"><text:span text:style-name="T9">Rémunération des agents selon leur acceptation de la mobilité et leur adaptabilité aux réformes. Le rôle des CAP serait uniquement de vérifier la bonne adaptabilité des agents </text:span></text:span><text:span text:style-name="A3"><text:span text:style-name="T11">(recrutement au profil)</text:span></text:span><text:span text:style-name="A3"><text:span text:style-name="T9">.</text:span></text:span></text:p>
      <text:p text:style-name="P12"><text:span text:style-name="A3"><text:span text:style-name="T9">Fin de la primauté d’accès par concours pour généraliser le contrat de droit privé.</text:span></text:span></text:p>
      <text:p text:style-name="P12"><text:span text:style-name="A3"><text:span text:style-name="T9">Mise en place de dérogations au statut des fonctionnaires pour la rémunération, le temps de travail, la mobilité.</text:span></text:span></text:p>
      <text:p text:style-name="P12"><text:soft-page-break/><text:span text:style-name="A3"><text:span text:style-name="T9">Création d’une filière administrative territoriale interministérielle sous la coupe des préfets de région remplaçant tous les corps administratifs.</text:span></text:span></text:p>
      <text:p text:style-name="P12"><text:span text:style-name="A3"><text:span text:style-name="T9">Démantèlement des administrations remplacées par des agences </text:span></text:span><text:span text:style-name="A3"><text:span text:style-name="T11">comptables</text:span></text:span><text:span text:style-name="A3"><text:span text:style-name="T9"> : la fusion des réseaux de recouvrement DGFIP, Douanes et URSSAF, le regroupement des contrôles des entreprises, du conseil aux entreprises compromettant l’avenir de la DGFIP.</text:span></text:span></text:p>
      <text:p text:style-name="P12"><text:span text:style-name="A3"><text:span text:style-name="T12">Remise en cause de la responsabilité pécuniaire du comptable et de la séparation ordonnateur/comptable (transfert du comptable public aux collectivités territoriales, aux hôpitaux, aux offices publics de l’habitat ; généralisation de la certification des comptes et du compte financier unique).</text:span></text:span></text:p>
      <text:p text:style-name="P12"><text:span text:style-name="A3"><text:span text:style-name="T9">Encouragements à la loi ESSOC (qui entrave le contrôle vis-à-vis des entreprises, et prône la diminution des normes).</text:span></text:span></text:p>
      <text:p text:style-name="P12"><text:span text:style-name="A3"><text:span text:style-name="T9">Substitution de l’humain par le numérique et l’intelligence artificielle pour un accueil commun à tous les services publics.</text:span></text:span></text:p>
      <text:p text:style-name="P12"><text:span text:style-name="A3"><text:span text:style-name="T12">Dans ce cadre et sur ordre du ministre Darmanin, une diminution de moitié des communes d’implantation de la DGFIP, des suppressions massives de SIE, SIP, ICE, </text:span></text:span><text:span text:style-name="A3"><text:span text:style-name="T13">SPF,</text:span></text:span><text:span text:style-name="A3"><text:span text:style-name="T12"> trésoreries, des fusions de directions, ont été planifiées par la DG en toute opacité.</text:span></text:span></text:p>
      <text:p text:style-name="P12"><text:span text:style-name="A4"><text:span text:style-name="T12">Nous, agents des Finances Publiques, devons exiger la transparence sur tous les chantiers et l’abandon de CAP2022 véritables entreprises de démantèlement de la DGFiP.</text:span></text:span></text:p>
      <text:p text:style-name="P12"><text:span text:style-name="A2"><text:span text:style-name="T9">Le prélèvement à la source (PAS) est une mauvaise réforme pour les contribuables, pour l’État et pour les agents de la DGFIP</text:span></text:span><text:span text:style-name="A2"><text:span text:style-name="T10"> !</text:span></text:span><text:span text:style-name="A2"><text:span text:style-name="T9"> </text:span></text:span></text:p>
      <text:p text:style-name="P12"><text:span text:style-name="A3"><text:span text:style-name="T9">Le PAS est compliqué et injuste. Actualiser ou rectifier sera un parcours du combattant. De nombreux contribuables vont faire des avances de trésoreries avant d’être remboursés. Quant aux recettes de l’État, le fait de confier aux entreprises le soin de reverser l’IR va faire chuter le taux de recouvrement (cf. les difficultés à recouvrer la TVA). </text:span></text:span></text:p>
      <text:p text:style-name="P12"><text:span text:style-name="A3"><text:span text:style-name="T9">Les accueils des centres des finances publiques font face à un afflux non anticipé, et ce alors que cette réforme sera prétexte à de nouvelles suppressions d’emploi, dégradant davantage la qualité du service public et les conditions de travail des agents.</text:span></text:span></text:p>
      <text:p text:style-name="P9"><text:span text:style-name="A2">Projets contre l’assurance chômage, la protection sociale, les retraites… Stoppons un gouvernement qui accélère le pas</text:span><text:span text:style-name="A2"><text:span text:style-name="T16"> !</text:span></text:span></text:p>
      <text:p text:style-name="P2">RENDEZ-VOUS 10H30</text:p>
      <text:p text:style-name="P1"><text:span text:style-name="A2"><text:span text:style-name="T15">CARREFOUR TOURNY à LIMOGES</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Mangal1" svg:font-family="Mangal"/>
    <style:font-face style:name="Baskerville Old Face" svg:font-family="'Baskerville Old Face'" style:font-family-generic="roman" style:font-pitch="variable"/>
    <style:font-face style:name="Liberation Serif" svg:font-family="'Liberation Serif'" style:font-family-generic="roman" style:font-pitch="variable"/>
    <style:font-face style:name="Myriad Pro" svg:font-family="'Myriad Pro'"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Default" style:family="paragraph" style:default-outline-level="">
      <style:paragraph-properties fo:text-align="start" style:justify-single-word="false"/>
      <style:text-properties fo:color="#000000" style:font-name="Myriad Pro" fo:font-family="'Myriad Pro'" style:font-family-generic="roman" style:font-pitch="variable" fo:font-size="12pt" style:font-size-asian="12pt"/>
    </style:style>
    <style:style style:name="Pa10" style:family="paragraph" style:parent-style-name="Default" style:default-outline-level="">
      <style:paragraph-properties style:line-height-at-least="0.355cm"/>
    </style:style>
    <style:style style:name="Pa9" style:family="paragraph" style:parent-style-name="Default" style:default-outline-level="">
      <style:paragraph-properties style:line-height-at-least="0.355cm"/>
    </style:style>
    <style:style style:name="Pa2" style:family="paragraph" style:parent-style-name="Default" style:default-outline-level="">
      <style:paragraph-properties style:line-height-at-least="0.355cm"/>
    </style:style>
    <style:style style:name="Pa4" style:family="paragraph" style:parent-style-name="Default" style:default-outline-level="">
      <style:paragraph-properties style:line-height-at-least="0.355cm"/>
    </style:style>
    <style:style style:name="Pa1" style:family="paragraph" style:parent-style-name="Default" style:default-outline-level="">
      <style:paragraph-properties style:line-height-at-least="0.355cm"/>
    </style:style>
    <style:style style:name="Quotations" style:family="paragraph" style:parent-style-name="Standard" style:class="html"/>
    <style:style style:name="Title" style:family="paragraph" style:parent-style-name="Heading" style:class="chapter"/>
    <style:style style:name="Subtitle" style:family="paragraph" style:parent-style-name="Heading" style:class="chapter"/>
    <style:style style:name="Heading_20_1" style:display-name="Heading 1" style:family="paragraph" style:parent-style-name="Heading" style:class="text"/>
    <style:style style:name="Heading_20_2" style:display-name="Heading 2" style:family="paragraph" style:parent-style-name="Heading" style:class="text"/>
    <style:style style:name="Heading_20_3" style:display-name="Heading 3" style:family="paragraph" style:parent-style-name="Heading" style:class="text"/>
    <style:style style:name="A3" style:family="text">
      <style:text-properties fo:color="#000000" style:font-name="Myriad Pro" fo:font-family="'Myriad Pro'" style:font-family-generic="roman" style:font-pitch="variable" fo:font-size="11pt" fo:font-weight="bold" style:font-size-asian="11pt" style:font-weight-asian="bold"/>
    </style:style>
    <style:style style:name="A2" style:family="text">
      <style:text-properties fo:color="#000000" style:font-name="Myriad Pro" fo:font-family="'Myriad Pro'" style:font-family-generic="roman" style:font-pitch="variable" fo:font-size="16pt" fo:font-weight="bold" style:font-size-asian="16pt" style:font-weight-asian="bold"/>
    </style:style>
    <style:style style:name="A4" style:family="text">
      <style:text-properties fo:color="#000000" style:font-name="Myriad Pro" fo:font-family="'Myriad Pro'" style:font-family-generic="roman" style:font-pitch="variable" fo:font-size="13pt" fo:font-weight="bold" style:font-size-asian="13pt" style:font-weight-asian="bold"/>
    </style:style>
    <style:style style:name="A6" style:family="text">
      <style:text-properties fo:color="#000000" style:font-name="Myriad Pro" fo:font-family="'Myriad Pro'" style:font-family-generic="roman" style:font-pitch="variable" fo:font-size="27pt" style:font-size-asian="27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1.612cm" fo:margin-left="2.117cm" fo:margin-right="2.18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9-25T14:12:00</meta:creation-date>
    <dc:date>2018-10-03T11:09:56.589000000</dc:date>
    <meta:editing-duration>PT27M43S</meta:editing-duration>
    <meta:editing-cycles>4</meta:editing-cycles>
    <meta:generator>LibreOffice/4.3.7.2.lin04$Windows_x86 LibreOffice_project/12783c1c8dc092c05cea9a0168f01a1663ddfb11</meta:generator>
    <meta:document-statistic meta:table-count="0" meta:image-count="4" meta:object-count="0" meta:page-count="2" meta:paragraph-count="25" meta:word-count="523" meta:character-count="3371" meta:non-whitespace-character-count="2870"/>
  </office:meta>
</office:document-meta>
</file>